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wet Ingediende aanvraag voor een omgevingsvergunning Locatie Westermeerweg 53 in Cre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Noordoostpolder maakt bekend dat zij een aanvraag voor een vergunning onderdeel milieu hebben ontvangen voor:</text:p>
            <text:p text:style-name="common-al"/>
            <text:p text:style-name="common-al">Omschrijving : Intrekken milieuvergunningen</text:p>
            <text:p text:style-name="common-al">Aanvrager : Provincie Flevoland</text:p>
            <text:p text:style-name="common-al">Locatie : Westermeerweg 53 in Creil</text:p>
            <text:p text:style-name="common-al">Datum ontvangst : 27 juli 2026</text:p>
            <text:p text:style-name="common-al"/>
            <text:p text:style-name="common-al">De reguliere voorbereidingsprocedure is van toepassing. U kunt geen bezwaar maken tegen de aanvraag.</text:p>
            <text:p text:style-name="common-al"/>
            <text:p text:style-name="common-al">
            <text:span text:style-name="nadrukvet">Vragen</text:span>
          </text:p>
            <text:p text:style-name="common-al">
            <text:span text:style-name="nadrukvet"/>Heeft u vragen dan kunt u contact opnemen met de Omgevingsdienst Flevoland &amp; Gooi en Vechtstreek via telefoonnummer: 088 – 63 33 000 of e-mail: info@ofgv.nl.<text:span text:style-name="nadrukvet"/></text:p>
            <text:p text:style-name="last-al">
            <text:span text:style-name="nadrukvet"/>Kenmerk: Z2026-011202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60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Omgevingswet Ingediende aanvraag voor een omgevingsvergunning Locatie Westermeerweg 53 in Crei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46</meta:user-defined>
    <meta:user-defined meta:name="OVERHEIDop.GmbID/DC.identifier">gmb-2026-396046</meta:user-defined>
    <meta:user-defined meta:name="OVERHEIDop.versieInformatie"/>
  </office:meta>
</office:document-meta>
</file>