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ontheffing art 35 Alcoholwet parkeerterrein achter Langegracht 51, 3601AK Maarssen - een evenement Louis Live d.d. 06-09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ntheffing art 35 Alcoholwet is verleend voor een evenement Louis Live d.d. 06-09-2026 op de locatie parkeerterrein achter Langegracht 51, 3601AK Maarssen.</text:p>
            <text:p text:style-name="common-al">Datum besluit: 18 augustus 2026</text:p>
            <text:p text:style-name="common-al">Zaaknummer: Z2026-00001960</text:p>
            <text:p text:style-name="common-al">U kunt bezwaar maken tot en met 30 september 2026</text:p>
            <text:p text:style-name="common-al">
            <text:span text:style-name="nadrukvet">Inzien</text:span>
          </text:p>
            <text:p text:style-name="common-al">U kunt de documenten met zaaknummer Z2026-00001960 tot 30 september 2026 inzien. Dit kan via de knop 'Bekijk documenten' aan de linkerkant van deze pagina, onder het kopje 'Extra informatie'. U kunt ook de link jeleefomgeving.nl/inzien/823214527/b16b87c8-d49e-4961-bb4d-33e7e5261187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30 septem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9604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4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4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Stichtse Vecht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Rx.Mission zaak Z2026-00001960</meta:user-defined>
    <meta:user-defined meta:name="DCTERMS.abstract">Betreft: Besluit op locatie parkeerterrein achter Langegracht 51, 3601AK Maarssen</meta:user-defined>
    <dc:language>nl</dc:language>
    <meta:user-defined meta:name="OVERHEIDop.locatietype/OVERHEIDop.gebiedsmarkering">Punt</meta:user-defined>
    <meta:user-defined meta:name="DC.title">Gemeente Stichtse Vecht - Beschikking op aanvraag ontheffing art 35 Alcoholwet parkeerterrein achter Langegracht 51, 3601AK Maarssen - een evenement Louis Live d.d. 06-09-2026</meta:user-defined>
    <meta:user-defined meta:name="OVERHEIDop.datumEindeReactietermijn">2026-09-30</meta:user-defined>
    <meta:user-defined meta:name="OVERHEIDop.terinzageleggingBG">https://jeleefomgeving.nl/inzien/823214527/b16b87c8-d49e-4961-bb4d-33e7e5261187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044</meta:user-defined>
    <meta:user-defined meta:name="OVERHEIDop.GmbID/DC.identifier">gmb-2026-396044</meta:user-defined>
    <meta:user-defined meta:name="OVERHEIDop.versieInformatie"/>
  </office:meta>
</office:document-meta>
</file>