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nd van Cuijk - Meldingen Besluit activiteiten leefomgeving (Bal) - Romeinenstraat 14, Beu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[Burgemeester en wethouders van de gemeente Land van Cuijk delen mee dat zij de volgende meldingen hebben ontvangen:</text:p>
            <text:p text:style-name="common-al">Voor:   Wasstraat of wasplaats</text:p>
            <text:p text:style-name="common-al">Opslaan van diesel en vloeistoffen die niet brandbaar zijn in bovengrondse opslagtanks</text:p>
            <text:p text:style-name="common-al">Locatie:  Romeinenstraat 14, 5835 DX Beugen</text:p>
            <text:p text:style-name="common-al">DSO-kenmerk:  2026063000464; 20260630 00465</text:p>
            <text:p text:style-name="common-al">Zaaknummer:  Z/511869; Z/511870</text:p>
            <text:p text:style-name="common-al">Datum ontvangen:  30 juni 2026</text:p>
            <text:p text:style-name="last-al">Tegen deze meldingen kan geen bezwaar worden gemaakt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9603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3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3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09654</meta:user-defined>
    <dc:language>nl</dc:language>
    <meta:user-defined meta:name="OVERHEIDop.locatietype/OVERHEIDop.gebiedsmarkering">Adres</meta:user-defined>
    <meta:user-defined meta:name="DC.title">Gemeente Land van Cuijk - Meldingen Besluit activiteiten leefomgeving (Bal) - Romeinenstraat 14, Beug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035</meta:user-defined>
    <meta:user-defined meta:name="OVERHEIDop.GmbID/DC.identifier">gmb-2026-396035</meta:user-defined>
    <meta:user-defined meta:name="OVERHEIDop.versieInformatie"/>
  </office:meta>
</office:document-meta>
</file>