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, Wartumerweg 4 in Borgs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akt bekend een melding voor Wartumerweg 4 in Borgsweer, op grond van het Besluit activiteiten leefomgeving (Bal), te hebben ontvangen voor het mechanisch en thermisch bewerken van metalen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60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156</meta:user-defined>
    <meta:user-defined meta:name="DCTERMS.abstract">13 augustus 2026 melding voor het mechanisch en thermisch bewerken van metalen op de locatie: Wartumerweg 4 in Borgsweer</meta:user-defined>
    <dc:language>nl</dc:language>
    <meta:user-defined meta:name="OVERHEIDop.locatietype/OVERHEIDop.gebiedsmarkering">Punt</meta:user-defined>
    <meta:user-defined meta:name="DC.title">Melding Besluit activiteiten leefomgeving (Bal), Wartumerweg 4 in Borgsw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19</meta:user-defined>
    <meta:user-defined meta:name="OVERHEIDop.GmbID/DC.identifier">gmb-2026-396019</meta:user-defined>
    <meta:user-defined meta:name="OVERHEIDop.versieInformatie"/>
  </office:meta>
</office:document-meta>
</file>