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estvliet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2 augustus 2026 van een melding zoals bedoeld in hoofdstuk 4 van het Besluit activiteiten leefomgeving (Bal). De melding betreft het toepassen van 55 m³ grond of baggerspecie op of in de landbodem t.b.v. het ophogen van de trottoirs en inritten. De locatie betreft <text:span text:style-name="nadrukvet">Westvlietweg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10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0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toepassen van 55 m³ grond of baggerspecie op of in de landbodem t.b.v. het ophogen van de trottoirs en inritten</meta:user-defined>
    <dc:language>nl</dc:language>
    <meta:user-defined meta:name="OVERHEIDop.locatietype/OVERHEIDop.gebiedsmarkering">Vlak</meta:user-defined>
    <meta:user-defined meta:name="DC.title">Kennisgeving melding milieubelastende activiteit(en), Westvlietweg te Den H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15</meta:user-defined>
    <meta:user-defined meta:name="OVERHEIDop.GmbID/DC.identifier">gmb-2026-396015</meta:user-defined>
    <meta:user-defined meta:name="OVERHEIDop.versieInformatie"/>
  </office:meta>
</office:document-meta>
</file>