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opslagcontainer, thv Munthof 12 in Voorhout, Z2026-000024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voor het plaatsen van een afvalcontainer nabij Munthof 12 in Voorhout van 14 september tot en met 2 november 2026.</text:p>
              </text:list-item>
            </text:list>
            <text:p text:style-name="common-al">Ingangsdatum van: 14 september 2026</text:p>
            <text:p text:style-name="common-al">Einddatum tot en met: 2 november 2026</text:p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30 september 2026</text:p>
            <text:p text:style-name="common-al">Kenmerk besluit: Z2026-0000244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60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40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opslagcontainer, thv Munthof 12 in Voorhout, Z2026-0000244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04</meta:user-defined>
    <meta:user-defined meta:name="OVERHEIDop.GmbID/DC.identifier">gmb-2026-396004</meta:user-defined>
    <meta:user-defined meta:name="OVERHEIDop.versieInformatie"/>
  </office:meta>
</office:document-meta>
</file>