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9114538i8b113495-93f4-4a97-9a7a-7e03ff5092ab.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rel-column-width="12*"/>
    </style:style>
    <style:style style:family="table-column" style:parent-style-name="colspec" style:name="id1-3-2-2-9-10-1-2">
      <style:table-column-properties style:rel-column-width="74*"/>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0">
      <text:list-level-style-bullet text:bullet-char="•" text:level="1">
        <style:list-level-properties text:min-label-width="10mm"/>
      </text:list-level-style-bullet>
    </text:list-style>
    <text:list-style style:name="id1-3-2-4-30-1">
      <text:list-level-style-bullet text:bullet-char="•" text:level="1">
        <style:list-level-properties text:min-label-width="10mm"/>
      </text:list-level-style-bullet>
    </text:list-style>
    <text:list-style style:name="id1-3-2-4-30-2">
      <text:list-level-style-bullet text:bullet-char="•" text:level="1">
        <style:list-level-properties text:min-label-width="10mm"/>
      </text:list-level-style-bullet>
    </text:list-style>
    <text:list-style style:name="id1-3-2-4-30-3">
      <text:list-level-style-bullet text:bullet-char="•" text:level="1">
        <style:list-level-properties text:min-label-width="10mm"/>
      </text:list-level-style-bullet>
    </text:list-style>
    <text:list-style style:name="id1-3-2-4-30-4">
      <text:list-level-style-bullet text:bullet-char="•" text:level="1">
        <style:list-level-properties text:min-label-width="10mm"/>
      </text:list-level-style-bullet>
    </text:list-style>
    <text:list-style style:name="id1-3-2-4-8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9-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9-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9-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9-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9-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4">
      <text:list-level-style-bullet text:bullet-char="–" text:level="1">
        <style:list-level-properties text:min-label-width="10mm"/>
      </text:list-level-style-bullet>
    </text:list-style>
    <text:list-style style:name="id1-3-2-4-134-1">
      <text:list-level-style-bullet text:bullet-char="–" text:level="1">
        <style:list-level-properties text:min-label-width="10mm"/>
      </text:list-level-style-bullet>
    </text:list-style>
    <text:list-style style:name="id1-3-2-4-134-2">
      <text:list-level-style-bullet text:bullet-char="–" text:level="1">
        <style:list-level-properties text:min-label-width="10mm"/>
      </text:list-level-style-bullet>
    </text:list-style>
    <text:list-style style:name="id1-3-2-4-134-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onderwijshuisvesting- en woningbouwprojecten gemeente Hendrik-Ido-Ambacht 2026</text:p>
      <text:section text:name="regeling_id1-3-2" text:style-name="regeling">
        <text:section text:name="aanhef_id1-3-2-1" text:style-name="aanhef">
          <text:section text:name="preambule_id1-3-2-1-1" text:style-name="preambule">
            <text:p text:style-name="al">Het college van burgemeester en wethouders van de gemeente Hendrik-Ido-Ambacht;</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prioriteit transportcapaciteit onderwijshuisvesting- en woningbouwprojecten gemeente Hendrik-Ido-Ambacht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e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Hendrik-Ido-Ambacht;</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text:p>
              </text:list-item>
              <text:list-item text:style-override="id1-3-2-2-1-3-8">
                <text:number>–</text:number>
                <text:p text:style-name="al">projectlocatie: locatie waar het project zal worden ontwikkeld;</text:p>
              </text:list-item>
              <text:list-item text:style-override="id1-3-2-2-1-3-9">
                <text:number>–</text:number>
                <text:p text:style-name="al">projectontwikkelaar: een rechtspersoon, stichting, vereniging of natuurlijke persoon die een project realiseert of initieert;</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onderwijshuisvesting- e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en onderwijshuisvesting in congestiegebieden, in uitvoering van de gemeentelijke zorgplicht voor voldoende woongelegenheid en onderwijs, die de grondslag vormt voor de opname van woonbehoefte en onderwijshuisvesting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elektronisch gemeenteblad</text:p>
              </text:list-item>
              <text:list-item text:style-override="id1-3-2-2-5-3">
                <text:number>2.</text:number>
                <text:p text:style-name="al">Het in het eerste lid bedoelde verzoek kan worden ingediend tot en met 3 september 2026, 12:00 uur.</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3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of onderwijshuisvesting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vervalt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of afschrift van het Integraal Huisvestingsplan waarin het project wordt vermeld of onherroepelijke vergunning voor e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of afschrift van het Integraal</text:p>
                    <text:p text:style-name="table_al">Huisvestingsplan waarin het project wordt verm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waarbij een project hoger wordt gerangschikt als het een onderwijsinstelling (subfuncties: Middelbaar beroepsonderwijs, Primair onderwijs, Speciaal onderwijs en Voortgezet onderwijs) betreft.</text:p>
            <text:p text:style-name="al"/>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elektronisch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het niet eens is met zijn positie op de voorlopige volgordelijst of tegen de afwijzing van zijn verzoek tot plaatsing op de voorlopige volgordelijst kan binnen tien kalenderdagen na bekendmaking van de voorlopige volgordelijst zijn reactie hierop schriftelijk indienen bij de gemeente. Na deze termijn vervalt het recht om een reactie in te dienen.</text:p>
              </text:list-item>
              <text:list-item text:style-override="id1-3-2-2-13-3">
                <text:number>2.</text:number>
                <text:p text:style-name="al">Een projectontwikkelaar die het niet eens is met zijn positie op de definitieve volgordelijst of de beslissing op zijn reactie kan binnen tien kalenderdagen na de bekendmaking van de definitieve volgordelijst een kort geding aanhangig maken. Na afloop van deze termijn kan geen gebruik meer worden gemaakt van deze mogelijkheid binnen de in deze beleidsregels geregelde procedure.</text:p>
              </text:list-item>
              <text:list-item text:style-override="id1-3-2-2-13-4">
                <text:number>3.</text:number>
                <text:p text:style-name="al">Door indiening van een verzoek overeenkomstig artikel 6 stemt de projectontwikkelaar uitdrukkelijk in met de in dit artikel geregelde rechtsbeschermingsprocedure.</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reactietermijn, bedoeld in artikel 13 is verstreken, dan wel – als tijdig reactie is ingediend – nadat daarop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onderwijshuisvesting- en woningbouwprojecten gemeente Hendrik-Ido-Ambacht 2026.</text:p>
          </text:section>
        </text:section>
        <text:section text:name="regeling-sluiting_id1-3-2-3" text:style-name="regeling-sluiting">
          <text:section text:name="ondertekening_id1-3-2-3-1">
            <text:p><text:span text:style-name="functie">Aldus vastgesteld in de vergadering van 18 augustus 2026.</text:span></text:p>
          </text:section>
          <text:section text:name="ondertekening_id1-3-2-3-2">
            <text:p><text:span text:style-name="functie">De secretaris,</text:span></text:p>
            <text:p><text:span text:style-name="functie">P.J.J. Kalkman</text:span></text:p>
          </text:section>
          <text:section text:name="ondertekening_id1-3-2-3-3">
            <text:p><text:span text:style-name="functie"/></text:p>
            <text:p><text:span text:style-name="functie">De loco-burgemeester,</text:span></text:p>
            <text:p><text:span text:style-name="functie">R.M. Stoopman</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Hendrik-Ido-Ambacht tot vaststelling van de Beleidsregels aanvraag prioriteit transportcapaciteit onderwijshuisvesting- en woningbouwprojecten gemeente Hendrik-Ido-Ambacht 2026. (Beleidsregels aanvraag prioriteit transportcapaciteit onderwijshuisvesting-en woningbouwprojecten gemeente Hendrik-Ido-Ambacht 2026)</text:p>
          <text:p text:style-name="al">
          <text:span text:style-name="nadrukvet">Algemeen</text:span>
        </text:p>
          <text:p text:style-name="al"/>
          <text:p text:style-name="al">
          <text:span text:style-name="nadrukcur">Inleiding</text:span>
        </text:p>
          <text:p text:style-name="al">Met deze beleidsregels geeft de gemeente Hendrik-Ido-Ambacht invulling aan de wijze waarop zij omgaat met haar op grond van de Systeemcode Elektriciteit 2026 en de Energiewet bestaande bevoegdheid om prioriteringsverzoeken en transportcapaciteitsverzoeken in te dienen voor de functie woonbehoefte en onderwijshuisvesting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onderwijshuisvesting- en woningbouwprojecten heeft dit concrete gevolgen. Projecten die planologisch gereed zijn, komen niet van de grond door een gebrek aan beschikbare aansluiting. In veel regio’s dreigen projecten vertraging op te lopen of te stranden.</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 en onderwijshuisvesting.</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wijshuisvesting en woningbouw, ook al voordat een ontwikkelaar definitief betrokken is. De bewijsvereisten voor dit aanvragen zijn hiervoor specifiek op gemeenten toegesneden (tabel 4 van bijlage 3 van de Systeemcode Elektriciteit 2026).</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onderwijshuisvesting- en woningbouwprojecten op een transparante, objectieve en niet-discriminatoire wijze in te richten. De gemeente geeft daarmee uitvoering aan haar taak om te voorzien in voldoende woongelegenheid en onderwijshuisvesting. Deze taak kan in gebieden met netcongestie niet meer vanzelfsprekend tot uitvoering worden gebracht.</text:p>
          <text:p text:style-name="al"/>
          <text:p text:style-name="al">De gemeente heeft via de Systeemcode Elektriciteit 2026 de mogelijkheid om als aanvrager vroeg in het planproces transportcapaciteit te reserveren voor onderwijshuisvesting en woningbouw.</text:p>
          <text:p text:style-name="al">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30">
            <text:list-item text:style-override="id1-3-2-4-30-1">
              <text:number>•</text:number>
              <text:p text:style-name="al">Artikel 160, eerste lid, aanhef en onder d, van de Gemeentewet: het college is bevoegd tot privaatrechtelijke rechtshandelingen van de gemeente te besluiten.</text:p>
            </text:list-item>
            <text:list-item text:style-override="id1-3-2-4-30-2">
              <text:number>•</text:number>
              <text:p text:style-name="al">Artikel 4:81 van de Algemene wet bestuursrecht: een bestuursorgaan kan beleidsregels vaststellen met betrekking tot een hem toekomende bevoegdheid.</text:p>
            </text:list-item>
            <text:list-item text:style-override="id1-3-2-4-30-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30-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s woonbehoefte (subfuncties: algemeen en collectieve woonvormen) en onderwijs (subfuncties: Middelbaar beroepsonderwijs, Primair onderwijs, Speciaal onderwijs en Voortgezet onderwijs).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zijn bij artikel 9 eigen keuzes gemaakt, die beter aansluiten bij de situatie van de gemeente Hendrik-Ido-Ambacht. Naast woonbehoefte (algemeen en collectief) kiest de gemeente Hendrik-Ido-Ambacht ervoor ook Onderwijshuisvesting in deze beleidsregels mee te nemen, omdat ook deze projecten vanaf 1 oktober bij de netbeheerder ingediend mogen worden.</text:p>
          <text:p text:style-name="al"/>
          <text:p text:style-name="al">
          <text:span text:style-name="nadrukcur">Inspraak</text:span>
        </text:p>
          <text:p text:style-name="al">Bij het opstellen van deze beleidsregels is geen inspraakprocedure gevolgd. Op grond van artikel 2, derde lid, onder e, van de Verordening inzake de wijze waarop ingezetenen cq. belanghebbenden bij de voorbereiding van gemeentelijk beleid worden betrokken (Inspraakverordening Hendrik-Ido-Ambacht) kan van inspraak worden afgezien indien de uitvoering van een beleidsvoornemen dermate spoedeisend is dat inspraak niet kan worden afgewacht. Van een dergelijke situatie is in dit geval sprake. Gemeenten kunnen vanaf 1 oktober 2026 gebruikmaken van de werkwijze "Eerder aanvragen in het planproces" zoals opgenomen in de Systeemcode Elektriciteit 2026. Om vanaf die datum prioriteringsverzoeken en transportverzoeken op een transparante, objectieve en niet-discriminatoire wijze te kunnen indienen, dienen vooraf beleidsregels te zijn vastgesteld. Het doorlopen van een inspraakprocedure zou tijdige vaststelling van deze beleidsregels en daarmee tijdige indiening van verzoeken bij de netbeheerder in gevaar kunnen brengen. Om die reden is toepassing gegeven aan artikel 2, derde lid, onder e, van voornoemde verordening.</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en onderwijshuisvesting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 Hoewel het indienen van prioriteringsverzoeken een privaatrechtelijke handeling betreft, stelt het college deze beleidsregels vast als kader voor de uitoefening van die bevoegdheid.</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en onderwijshuisvesting in congestiegebieden binnen de kaders waaraan de gemeente moet voldoen.</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9">
            <text:list-item text:style-override="id1-3-2-4-89-1">
              <text:number>a.</text:number>
              <text:p text:style-name="al">naam, contactgegevens en rechtsvorm van de gemeente, dan wel naam, contactgegevens en rechtsvorm van de projectontwikkelaar;</text:p>
            </text:list-item>
            <text:list-item text:style-override="id1-3-2-4-89-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9-3">
              <text:number>c.</text:number>
              <text:p text:style-name="al">het verwachte totale aantal en type woningen (sociaal, midden huur, koop);</text:p>
            </text:list-item>
            <text:list-item text:style-override="id1-3-2-4-89-4">
              <text:number>d.</text:number>
              <text:p text:style-name="al">de verwachte elektrische belasting van het project, omvattende:</text:p>
              <text:list text:style-name="id1-3-2-4-89-4-3">
                <text:list-item text:style-override="id1-3-2-4-89-4-3-1">
                  <text:number>1</text:number>
                  <text:p text:style-name="al">het aantal en de grootte (doorlaatwaarde) van de benodigde aansluitingen, uitgesplitst naar wooneenheden, collectieve voorzieningen en onlosmakelijk verbonden activiteiten;</text:p>
                </text:list-item>
                <text:list-item text:style-override="id1-3-2-4-89-4-3-2">
                  <text:number>2</text:number>
                  <text:p text:style-name="al">de op planniveau gehanteerde wijze van verwarmen, als meest bepalende factor in de netbelasting;</text:p>
                </text:list-item>
                <text:list-item text:style-override="id1-3-2-4-89-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4">
            <text:list-item text:style-override="id1-3-2-4-94-1">
              <text:number>1.</text:number>
              <text:p text:style-name="al">Bestuursverklaring (zie artikel 5);</text:p>
            </text:list-item>
            <text:list-item text:style-override="id1-3-2-4-94-2">
              <text:number>2.</text:number>
              <text:p text:style-name="al">Civiele overeenkomst gemeente–ontwikkelaar (primair) óf omgevingsplan (fallback);</text:p>
            </text:list-item>
            <text:list-item text:style-override="id1-3-2-4-94-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6">
            <text:list-item text:style-override="id1-3-2-4-96-1">
              <text:number>1.</text:number>
              <text:p text:style-name="al">Bestuursverklaring (zie artikel 5);</text:p>
            </text:list-item>
            <text:list-item text:style-override="id1-3-2-4-96-2">
              <text:number>2.</text:number>
              <text:p text:style-name="al">Overeenkomst over collectieve woonvorm (primair) óf omgevingsplan (fallback).</text:p>
            </text:list-item>
          </text:list>
          <text:p text:style-name="al">Onderwijs – Middelbaarberoepsonderwijs</text:p>
          <text:list text:style-name="id1-3-2-4-98">
            <text:list-item text:style-override="id1-3-2-4-98-1">
              <text:number>1.</text:number>
              <text:p text:style-name="al">Bestuursverklaring (zie artikel 8)</text:p>
            </text:list-item>
            <text:list-item text:style-override="id1-3-2-4-98-2">
              <text:number>2.</text:number>
              <text:p text:style-name="al">Uittreksel van het handelsregister van de Kamer van Koophandel, dat bij het indienen van het prioriteringsverzoek, bedoeld in artikel 7.21, eerste lid, onderdeel a, niet ouder is dan één maand, en waaruit blijkt wie de bevoegde bestuurder is en dat de verzoekende partij geregistreerd staat met SBI 85320 (middelbaar beroepsonderwijs).</text:p>
            </text:list-item>
            <text:list-item text:style-override="id1-3-2-4-98-3">
              <text:number>3.</text:number>
              <text:p text:style-name="al">Afschrift van een document waaruit blijkt dat de verzoekende partij is geregistreerd als erkende instelling in het register Registratie Instellingen en Opleidingen, waarbij gegevens van de partij overeen dienen te komen met de informatie uit het uittreksel van het handelsregister van de Kamer van Koophandel.</text:p>
            </text:list-item>
          </text:list>
          <text:p text:style-name="al">Onderwijs – Primair, voortgezet of speciaal onderwijs</text:p>
          <text:list text:style-name="id1-3-2-4-100">
            <text:list-item text:style-override="id1-3-2-4-100-1">
              <text:number>1.</text:number>
              <text:p text:style-name="al">Bestuursverklaring als bedoeld in artikel 7.21, derde lid, onderdelen a tot en met f, door of namens het college van burgemeester en wethouders.</text:p>
            </text:list-item>
            <text:list-item text:style-override="id1-3-2-4-100-2">
              <text:number>2.</text:number>
              <text:p text:style-name="al">Afschrift van het Integraal Huisvestingsplan waarin de onderwijslocatie is vermeld.</text:p>
            </text:list-item>
            <text:list-item text:style-override="id1-3-2-4-100-3">
              <text:number>3.</text:number>
              <text:p text:style-name="al">Indien de onderwijslocatie niet is vermeld in het Integraal Huisvestingsplan, een afschrift van het omgevingsplan waaruit blijkt dat de onderwijslocatie is voorzien op de specifieke locatie.</text:p>
            </text:list-item>
          </text:list>
          <text:p text:style-name="al">Verder is van belang:</text:p>
          <text:list text:style-name="id1-3-2-4-102">
            <text:list-item text:style-override="id1-3-2-4-102-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text:p>
            </text:list-item>
            <text:list-item text:style-override="id1-3-2-4-102-2">
              <text:number>2.</text:number>
              <text:p text:style-name="al">Een verklaring afgegeven door de projectontwikkelaar over dat hij instemt met de op de procedure van toepassing zijnde rechtsbescherming, en dat zij hierbij expliciet akkoord gaat met de vervaltermijnen conform artikel 13;</text:p>
            </text:list-item>
            <text:list-item text:style-override="id1-3-2-4-102-3">
              <text:number>3.</text:number>
              <text:p text:style-name="al">Een verklaring dat het gaat om een inspanningsverplichting van de gemeente tot het aanvragen van prioritering en transportcapaciteit, niet een resultaatsverplichting; en</text:p>
            </text:list-item>
            <text:list-item text:style-override="id1-3-2-4-102-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text:p>
            </text:list-item>
          </text:list>
          <text:p text:style-name="al">Het projectdossier wordt ingediend via gemeente@h-i-ambacht.nl.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Bij onderwijs wordt hier een afschrift van het Integraal Huisvestingsplan toegevoegd.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34">
            <text:list-item text:style-override="id1-3-2-4-134-1">
              <text:number>–</text:number>
              <text:p text:style-name="al">Overeenkomst tussen gemeente en het Rijk over rijkssubsidies voor onderwijshuisvesting of woningbouw.</text:p>
            </text:list-item>
            <text:list-item text:style-override="id1-3-2-4-134-2">
              <text:number>–</text:number>
              <text:p text:style-name="al">Prestatieafspraken tussen gemeenten en woningcorporaties.</text:p>
            </text:list-item>
            <text:list-item text:style-override="id1-3-2-4-134-3">
              <text:number>–</text:number>
              <text:p text:style-name="al">College- of raadsbesluit met gemeente als initiatiefnemer voor woningbouwontwikkeling.</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De gemeente kiest ervoor om onderwijshuisvesting boven woonbehoefte te prioriteren, en onderwijshuisvestingsprojecten zullen, bij een gelijkwaardige positie op basis van stap 1 (start bouw) en stap 2 (projectrijpheid), boven woningbehoefte geplaatst worden.</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reactietermijn van artikel 13. Aanvragers hebben gedurende tien kalenderdagen na de bekendmaking van de volgordelijst de gelegenheid om hun reactie kenbaar te maken. De resterende dagen binnen de termijn van twee weken bieden de gemeente voldoende tijd om eventuele reacties te verwerken, waar nodig correcties door te voeren en vervolgens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Desondanks is ervoor gekozen een alternatieve reactieprocedure in het leven te roepen.</text:p>
          <text:p text:style-name="al"/>
          <text:p text:style-name="al">De reactieprocedure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een reactie te geven, zonder dat de procedure onnodig lang blokkerende werking heeft op de indiening bij de netbeheerder. Artikel 15, eerste lid, verankert die standstill.</text:p>
          <text:p text:style-name="al"/>
          <text:p text:style-name="al">Het tweede en derde lid introduceren een contractuele vervaltermijn voor twee onderscheiden rechtsmiddelen: de reactieprocedure bij de gemeente en de kortgedingprocedure bij de civiele rechter. Het recht om een reactie in te dienen bij de gemeente vervalt tien kalenderdagen na de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ext:span text:style-name="nadrukcur">Toepassing Didam-regels in de gemeentelijke gronduitgiftepraktijk</text:span>”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text:p>
          <text:p text:style-name="al">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eze indiening vindt dan ook pas plaats nadat projectontwikkelaars de gelegenheid hebben gehad om te reageren op de volgordelijst.</text:p>
          <text:p text:style-name="al">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text:name="bijlage_id1-3-2-5" text:style-name="bijlage">
          <text:p text:style-name="bijlage_top"/>
          <text:p text:style-name="hoofdstuk_kop"><text:span text:style-name="label">Bijlage</text:span> <text:span text:style-name="nr">1</text:span> </text:p>
          <text:p text:style-name="al"/>
          <text:p text:style-name="al">
          <draw:frame><draw:text-box><text:section text:name="plaatje_id1-3-2-5-3-1" text:style-name="plaatje">
            <text:p text:style-name="illustratie_id1-3-2-5-3-1-1"><draw:frame draw:style-name="illustratie_id1-3-2-5-3-1-1" text:anchor-type="paragraph" svg:width="150mm" svg:height="57.199999999999996mm"><draw:image xlink:href="Pictures/Schermafbeelding2026-08-19114538i8b113495-93f4-4a97-9a7a-7e03ff5092ab.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3-1-1" style:parent-style-name="Standard">
      <style:paragraph-properties style:line-spacing="0mm" style:text-autospace="none" ofo:line-height="0.001cm"/>
    </style:style>
    <style:style style:family="graphic" style:name="illustratie_id1-3-2-5-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drik-Ido-Ambacht</text:p>
            </table:table-cell>
            <table:table-cell office:value-type="string" table:style-name="header.C">
              <text:p text:style-name="headerright"><text:span text:style-name="nr">Nr. 39598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8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8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Hendrik-Ido-Ambacht</meta:user-defined>
    <meta:user-defined meta:name="OVERHEID.Informatietype/DC.type">officiële publicatie</meta:user-defined>
    <meta:user-defined meta:name="OVERHEIDop.Rubriek/DC.type">beleidsregel</meta:user-defined>
    <meta:user-defined meta:name="OVERHEID.Gemeente/DCTERMS.publisher">Hendrik-Ido-Ambacht</meta:user-defined>
    <meta:user-defined meta:name="OVERHEID.Gemeente/OVERHEID.authority">Hendrik-Ido-Ambacht</meta:user-defined>
    <meta:user-defined meta:name="OVERHEID.TaxonomieBeleidsagendaDecentraal/OVERHEID.category">Huisvesting | Organisatie en beleid</meta:user-defined>
    <meta:user-defined meta:name="OVERHEID.TaxonomieBeleidsagendaDecentraal/OVERHEID.category">Ruimte en infrastruc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2026-0097426</meta:user-defined>
    <meta:user-defined meta:name="DCTERMS.alternative">Beleidsregels aanvraag prioriteit transportcapaciteit onderwijshuisvesting- en woningbouwprojecten gemeente Hendrik-Ido-Ambacht 2026</meta:user-defined>
    <dc:language>nl</dc:language>
    <meta:user-defined meta:name="OVERHEIDop.locatietype/OVERHEIDop.gebiedsmarkering">Gemeente</meta:user-defined>
    <meta:user-defined meta:name="DC.title">Beleidsregels aanvraag prioriteit transportcapaciteit onderwijshuisvesting- en woningbouwprojecten gemeente Hendrik-Ido-Ambacht 2026</meta:user-defined>
    <meta:user-defined meta:name="DCTERMS.W3CDTF/DCTERMS.available">2026-08-21</meta:user-defined>
    <meta:user-defined meta:name="DCTERMS.W3CDTF/OVERHEIDop.jaargang">2026</meta:user-defined>
    <meta:user-defined meta:name="OVERHEIDop.publicationIssue">395980</meta:user-defined>
    <meta:user-defined meta:name="OVERHEIDop.betreftRegeling">CVDR765693_1</meta:user-defined>
    <meta:user-defined meta:name="xs:date/OVERHEIDop.startdatum">2026-08-22</meta:user-defined>
    <meta:user-defined meta:name="OVERHEIDop.GmbID/DC.identifier">gmb-2026-395980</meta:user-defined>
    <meta:user-defined meta:name="OVERHEIDop.versieInformatie"/>
  </office:meta>
</office:document-meta>
</file>