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Bergherveld 106, 7041XV 's-Heer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melding ontvangen waarvoor geen vergunningsplicht geldt voor de locatie Bergherveld 106, 7041XV 's-Heerenberg. De melding is geregistreerd onder zaaknummer Z2026-00001268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959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68</meta:user-defined>
    <meta:user-defined meta:name="DCTERMS.abstract">Betreft: melding op locatie Bergherveld 106, 7041XV 's-Heerenberg</meta:user-defined>
    <dc:language>nl</dc:language>
    <meta:user-defined meta:name="OVERHEIDop.locatietype/OVERHEIDop.gebiedsmarkering">Vlak</meta:user-defined>
    <meta:user-defined meta:name="DC.title">Melding het verwijderen van asbest, Bergherveld 106, 7041XV 's-Heerenbe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76</meta:user-defined>
    <meta:user-defined meta:name="OVERHEIDop.GmbID/DC.identifier">gmb-2026-395976</meta:user-defined>
    <meta:user-defined meta:name="OVERHEIDop.versieInformatie"/>
  </office:meta>
</office:document-meta>
</file>