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wijziging leidinggevende alcoholvergunning Laserquest Nijmegen - Ziekerstraat 3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21-08-2026</text:p>
            <text:p text:style-name="common-al">
            <text:span text:style-name="nadrukvet">Omschrijving: </text:span>Wijziging leidinggevende alcoholvergunning (Ziekerstraat 3 6511 LD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88440</text:p>
            <text:p text:style-name="common-al">
            <text:span text:style-name="nadrukvet">Product: </text:span>Wijziging leidinggevende alcoholvergunning</text:p>
            <text:p text:style-name="common-al">
            <text:span text:style-name="nadrukvet">Ontvangst: </text:span>08-07-2026</text:p>
            <text:p text:style-name="common-al">
            <text:span text:style-name="nadrukvet">Definitieve beschikking verzonden: </text:span>19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30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19 augustus 2026 tot en met 30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88440/8305ffab-d426-498b-989f-f42a0915a582.pdf" xlink:type="simple">https://besluitenapv.nijmegen.nl/ZD2600088440/8305ffab-d426-498b-989f-f42a0915a582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597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7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7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wijziging leidinggevende alcoholvergunning Laserquest Nijmegen - Ziekerstraat 3 te Nijmeg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975</meta:user-defined>
    <meta:user-defined meta:name="OVERHEIDop.GmbID/DC.identifier">gmb-2026-395975</meta:user-defined>
    <meta:user-defined meta:name="OVERHEIDop.versieInformatie"/>
  </office:meta>
</office:document-meta>
</file>