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alcoholvergunning i.v.m. terraswijziging Bistro Flores - Kelfkensbos 43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21-08-2026</text:p>
            <text:p text:style-name="common-al">
            <text:span text:style-name="nadrukvet">Omschrijving: </text:span>Alcoholvergunning i.v.m. terraswijziging (Kelfkensbos 43 6511 TB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97322</text:p>
            <text:p text:style-name="common-al">
            <text:span text:style-name="nadrukvet">Product: </text:span>Alcoholvergunning i.v.m. terraswijziging</text:p>
            <text:p text:style-name="common-al">
            <text:span text:style-name="nadrukvet">Ontvangst: </text:span>03-08-2026</text:p>
            <text:p text:style-name="common-al">
            <text:span text:style-name="nadrukvet">Definitieve beschikking verzonden: </text:span>19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30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9 augustus 2026 tot en met 30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97322/099e14dc-fa35-44f4-bd3a-c2612396fda2.pdf" xlink:type="simple">https://besluitenapv.nijmegen.nl/ZD2600097322/099e14dc-fa35-44f4-bd3a-c2612396fda2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596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6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6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alcoholvergunning i.v.m. terraswijziging Bistro Flores - Kelfkensbos 43 Nijmeg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966</meta:user-defined>
    <meta:user-defined meta:name="OVERHEIDop.GmbID/DC.identifier">gmb-2026-395966</meta:user-defined>
    <meta:user-defined meta:name="OVERHEIDop.versieInformatie"/>
  </office:meta>
</office:document-meta>
</file>