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anvraag ingetrokken Carnapstraat 79 1062K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airconditioningsunit op het balkon</text:p>
            <text:p text:style-name="common-al">Besluit: aanvraag ingetrokken</text:p>
            <text:p text:style-name="common-al">Ingetrokken op: 12-05-2026</text:p>
            <text:p text:style-name="common-al">Zaakadres: Carnapstraat 79 1062KW Amsterdam</text:p>
            <text:p text:style-name="common-al">Zaaknummer: Z2026-008200</text:p>
            <text:p text:style-name="common-al">DSO-nummer: 2026022200036</text:p>
            <text:p text:style-name="last-al">De aanvraag is door de aanvrager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96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6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6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8200</meta:user-defined>
    <meta:user-defined meta:name="DCTERMS.abstract">* plaatsen van een airconditioningsunit op het balko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Aanvraag omgevingsvergunning aanvraag ingetrokken Carnapstraat 79 1062KW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964</meta:user-defined>
    <meta:user-defined meta:name="OVERHEIDop.GmbID/DC.identifier">gmb-2026-395964</meta:user-defined>
    <meta:user-defined meta:name="OVERHEIDop.versieInformatie"/>
  </office:meta>
</office:document-meta>
</file>