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plaatsen van een pre-mantezorgwoning - Ooster-Waarddijk 1, 9881 TB Kommerzijl, Grijpskerk (GKK01) B 1256</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Westerkwartier een aanvraag ontvangen voor het plaatsen van een pre-mantezorgwoning op locatie Ooster-Waarddijk 1, 9881 TB Kommerzijl, Grijpskerk (GKK01) B 1256. De aanvraag is geregistreerd onder zaaknummer 2026192603. De aanvraag betreft:</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Afwijken van regels in he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59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603</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plaatsen van een pre-mantezorgwoning - Ooster-Waarddijk 1, 9881 TB Kommerzijl, Grijpskerk (GKK01) B 1256</meta:user-defined>
    <meta:user-defined meta:name="DCTERMS.W3CDTF/DCTERMS.available">2026-08-21</meta:user-defined>
    <meta:user-defined meta:name="DCTERMS.W3CDTF/OVERHEIDop.jaargang">2026</meta:user-defined>
    <meta:user-defined meta:name="OVERHEIDop.publicationIssue">395962</meta:user-defined>
    <meta:user-defined meta:name="OVERHEIDop.GmbID/DC.identifier">gmb-2026-395962</meta:user-defined>
    <meta:user-defined meta:name="OVERHEIDop.versieInformatie"/>
  </office:meta>
</office:document-meta>
</file>