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spraakversie Verordening maatschappelijke ondersteuning gemeente Meerssen 2027</text:p>
      <text:section text:name="zakelijke-mededeling_id1-3-2" text:style-name="zakelijke-mededeling">
        <text:section text:name="zakelijke-mededeling-tekst_id1-3-2-1" text:style-name="zakelijke-mededeling-tekst">
          <text:section text:name="tekst_id1-3-2-1-1" text:style-name="tekst">
            <text:p text:style-name="common-al">Het college van B&amp;W van de gemeente Meerssen heeft op 18 augustus 2026 ingestemd met het ter brede inspraak aanbieden van de concept-verordening maatschappelijke ondersteuning gemeente Meerssen 2027. Inwoners van de gemeente Meerssen worden hierbij uitgenodigd om mee te denken en inspraak te leveren op het nu voorliggende concept.</text:p>
            <text:p text:style-name="common-al">
            <text:span text:style-name="nadrukvet">Doel verordening</text:span>
          </text:p>
            <text:p text:style-name="common-al">De <text:span text:style-name="nadrukvet">verordening maatschappelijke ondersteuning</text:span> geeft uitvoering aan de Wmo 2015. Deze verordening vormt de basis om maatwerk en passende ondersteuning te bieden aan burgers van de gemeente Meerssen die zelf of samen met hun omgeving onvoldoende zelfredzaam zijn of onvoldoende in staat zijn tot participatie. Zij kunnen een beroep doen op ondersteuning door de gemeente, zodat zij zo lang mogelijk in de eigen leefomgeving kunnen blijven wonen of gebruik kunnen maken van beschermd wonen of opvang.</text:p>
            <text:p text:style-name="common-al">
            <text:span text:style-name="nadrukvet">Reacties</text:span>
          </text:p>
            <text:p text:style-name="common-al">U kunt van 24 augustus t/m 4 oktober 2026 op dit voorstel reageren. U kunt uw schriftelijke reactie richten aan: College van burgemeester en wethouders van de gemeente Meerssen, postbus 90, 6230 AB, Meerssen. U kunt ook reageren via info@meerssen.nl. Uw reactie wordt door ons meegenomen in het verdere proces tot besluitvorming. De raadsbehandeling over de definitieve concepten vindt plaats in de periode van november t/m december 2026.</text:p>
            <text:p text:style-name="common-al">
            <text:span text:style-name="nadrukvet">Waar ter inzage</text:span>
          </text:p>
            <text:p text:style-name="common-al">De papieren documenten liggen vanaf 24 augustus op afspraak ter inzage bij het gemeentelijke Klant Contact Centrum (KCC), tel. 14 043.U kunt de Inspraakversie Verordening maatschappelijke ondersteuning gemeente Meerssen 2027 en de bijbehorende stukken digitaal bekijken via het digitale publicatieblad op officielebekendmakingen.nl. De documenten hangen als ‘Bekijk documenten’ aan deze publicatie (zie linker kolom).</text:p>
            <text:p text:style-name="common-al">
            <text:span text:style-name="nadrukvet">Informatie</text:span>
          </text:p>
            <text:p text:style-name="last-al">Klant Contact Centrum (KCC), tel. 14 043. E-mail: info@meerss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erssen</text:p>
            </table:table-cell>
            <table:table-cell office:value-type="string" table:style-name="header.C">
              <text:p text:style-name="headerright"><text:span text:style-name="nr">Nr. 39595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5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5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46/xml/MC-DRP-Participatie-Web-ZM.xml</meta:user-defined>
    <meta:user-defined meta:name="OVERHEID.Gemeente/DC.creator">Meerssen</meta:user-defined>
    <meta:user-defined meta:name="OVERHEID.Informatietype/DC.type">officiële publicatie</meta:user-defined>
    <meta:user-defined meta:name="OVERHEIDop.Rubriek/DC.type">participatie</meta:user-defined>
    <meta:user-defined meta:name="OVERHEID.Gemeente/OVERHEID.authority">Meerssen</meta:user-defined>
    <meta:user-defined meta:name="OVERHEID.Gemeente/DCTERMS.publisher">Meerssen</meta:user-defined>
    <meta:user-defined meta:name="OVERHEID.TaxonomieBeleidsagendaDecentraal/OVERHEID.category">Bestuur | Organisatie en beleid</meta:user-defined>
    <dc:language>nl</dc:language>
    <meta:user-defined meta:name="OVERHEIDop.locatietype/OVERHEIDop.gebiedsmarkering">Gemeente</meta:user-defined>
    <meta:user-defined meta:name="DC.title">Inspraakversie Verordening maatschappelijke ondersteuning gemeente Meerssen 2027</meta:user-defined>
    <meta:user-defined meta:name="OVERHEIDop.datumEindeReactietermijn">2026-10-05</meta:user-defined>
    <meta:user-defined meta:name="OVERHEIDop.TilID/OVERHEIDop.terinzageleggingOP">til-2026-32897</meta:user-defined>
    <meta:user-defined meta:name="DCTERMS.W3CDTF/DCTERMS.available">2026-08-24</meta:user-defined>
    <meta:user-defined meta:name="DCTERMS.W3CDTF/OVERHEIDop.jaargang">2026</meta:user-defined>
    <meta:user-defined meta:name="OVERHEIDop.publicationIssue">395955</meta:user-defined>
    <meta:user-defined meta:name="OVERHEIDop.GmbID/DC.identifier">gmb-2026-395955</meta:user-defined>
    <meta:user-defined meta:name="OVERHEIDop.versieInformatie"/>
  </office:meta>
</office:document-meta>
</file>