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Juliana-Bernhardplein 1, 1394CZ Nederhorst den 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8 augustus 2026 een aanvraag omgevingsvergunning ontvangen voor het verduurzamen van de woning d.m.v. het vervangen van de beglazing (RM) op Juliana-Bernhardplein 1, 1394CZ Nederhorst den Berg. De aanvraag is geregistreerd onder zaaknummer Z2026-00000885. De aanvraag betreft de volgende activiteiten:</text:p>
            <text:list text:style-name="id1-3-2-1-1-2">
              <text:list-item text:style-override="id1-3-2-1-1-2-1">
                <text:number>•</text:number>
                <text:p text:style-name="al">rijksmonumentenactiviteit met betrekking tot een gebouwd of aangelegd monument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885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595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85</meta:user-defined>
    <meta:user-defined meta:name="DCTERMS.abstract">Betreft: Aanvraag op locatie Juliana-Bernhardplein 1, 1394CZ Nederhorst den Berg startdatum: 18 augustus 2026</meta:user-defined>
    <dc:language>nl</dc:language>
    <meta:user-defined meta:name="OVERHEIDop.locatietype/OVERHEIDop.gebiedsmarkering">Vlak</meta:user-defined>
    <meta:user-defined meta:name="DC.title">Kennisgeving ontvangst aanvraag omgevingsvergunning, Juliana-Bernhardplein 1, 1394CZ Nederhorst den Be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53</meta:user-defined>
    <meta:user-defined meta:name="OVERHEIDop.GmbID/DC.identifier">gmb-2026-395953</meta:user-defined>
    <meta:user-defined meta:name="OVERHEIDop.versieInformatie"/>
  </office:meta>
</office:document-meta>
</file>