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maatwerkvoorschrift. Voor het lozen van grondwater, uit een locatie met bodemsanering. Ary Schefferstraat in Almelo.</text:p>
      <text:section text:name="zakelijke-mededeling_id1-3-2" text:style-name="zakelijke-mededeling">
        <text:section text:name="zakelijke-mededeling-tekst_id1-3-2-1" text:style-name="zakelijke-mededeling-tekst">
          <text:section text:name="tekst_id1-3-2-1-1" text:style-name="tekst">
            <text:p text:style-name="common-al">Kenmerk: Z2026-ODT-011478 / Z/26/277154</text:p>
            <text:p text:style-name="common-al">Datum afgehandeld: 8 juni 2026</text:p>
            <text:p text:style-name="common-al">Locatie: Ary Schefferstraat in Almelo</text:p>
            <text:p text:style-name="common-al"/>
            <text:p text:style-name="common-al">Projectomschrijving: De aanvraag gaat over de locatie aan de Ary Schefferstraat in Almelo. Deze aanvraag heeft betrekking op lozen van grondwater, uit een locatie met bodemsanering. De lozing is op het vuilwaterriool. Het debiet van de lozing is maximaal 75 m3 per uur tijdens pieken in onttrekking, gedurende de periode 15 juni tot en met 17 juli 2026.</text:p>
            <text:p text:style-name="common-al">Omgevingsdienst Twente heeft namens het college van b en w van de gemeente Almelo een besluit maatwerkvoorschrift genomen. Wij hebben besloten het gevraagde maatwerkvoorschrift te verlenen. Het maatwerkvoorschrift en motivering van het maatwerkvoorschrift zijn bijgevoegd.</text:p>
            <text:p text:style-name="common-al">Waarom publiceert de gemeente dit bericht?Een maatwerkvoorschrift wordt bij de gemeente aangevraagd om toestemming te krijgen om een activiteit in afwijking van de standaard-voorschriften van het Activiteitenbesluit milieubeheer te verrichten. Met dit bericht laat de gemeente u weten dat er misschien iets verandert in uw omgeving. U kunt nu reageren als u het hier niet mee eens bent. U kunt alleen reageren als het besluit uw belangen raakt.</text:p>
            <text:p text:style-name="common-al">Bent u het niet eens met het besluit? 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het besluit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Voor meer informatie over bovenstaande besluit kunt u contact opnemen met de Omgevingsdienst Twente. Dit doet u via 0546 - 749500 of info@odtwente.nl Noem hierbij zaaknummer: Z2026-ODT-011478 </text:p>
            <text:p text:style-name="last-al">Wilt u de start van de activiteiten tegenhouden? 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59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6/277154</meta:user-defined>
    <meta:user-defined meta:name="DCTERMS.abstract">ODT publicatie - Maatwerkbesluit Ary Schefferstraat in Almelo</meta:user-defined>
    <dc:language>nl</dc:language>
    <meta:user-defined meta:name="OVERHEIDop.locatietype/OVERHEIDop.gebiedsmarkering">Punt</meta:user-defined>
    <meta:user-defined meta:name="DC.title">Besluit op aanvraag maatwerkvoorschrift. Voor het lozen van grondwater, uit een locatie met bodemsanering. Ary Schefferstraat in Almelo.</meta:user-defined>
    <meta:user-defined meta:name="DCTERMS.W3CDTF/DCTERMS.available">2026-08-21</meta:user-defined>
    <meta:user-defined meta:name="DCTERMS.W3CDTF/OVERHEIDop.jaargang">2026</meta:user-defined>
    <meta:user-defined meta:name="OVERHEIDop.publicationIssue">395951</meta:user-defined>
    <meta:user-defined meta:name="OVERHEIDop.GmbID/DC.identifier">gmb-2026-395951</meta:user-defined>
    <meta:user-defined meta:name="OVERHEIDop.versieInformatie"/>
  </office:meta>
</office:document-meta>
</file>