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wijzigen dan wel ondersplitsen van een bestaand appartementsrecht naar twee appartementsrechten, Rijnlaan 35B en 35C, 3522BB Utrecht, GU-Z2026-006473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Rijnlaan 35B en 35C, 3522BB Utrecht</text:p>
            <text:p text:style-name="common-al">De aanvraag betreft een vergunning voor het wijzigen dan wel ondersplitsen van een bestaand appartementsrecht naar twee appartementsrechten</text:p>
            <text:p text:style-name="common-al">Ons kenmerk: GU-Z2026-0064736</text:p>
            <text:p text:style-name="common-al">Datum ontvangst aanvraag: 18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9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736</meta:user-defined>
    <meta:user-defined meta:name="DCTERMS.abstract">Aanvraag vergunning voor het wijzigen dan wel ondersplitsen van 1 bestaand app.recht naar 2 app.rechten, Rijnlaan 35B en 35C, 3522BB Utrecht, GU-Z2026-0064736</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wijzigen dan wel ondersplitsen van een bestaand appartementsrecht naar twee appartementsrechten, Rijnlaan 35B en 35C, 3522BB Utrecht, GU-Z2026-0064736</meta:user-defined>
    <meta:user-defined meta:name="DCTERMS.W3CDTF/DCTERMS.available">2026-08-21</meta:user-defined>
    <meta:user-defined meta:name="DCTERMS.W3CDTF/OVERHEIDop.jaargang">2026</meta:user-defined>
    <meta:user-defined meta:name="OVERHEIDop.publicationIssue">395947</meta:user-defined>
    <meta:user-defined meta:name="OVERHEIDop.GmbID/DC.identifier">gmb-2026-395947</meta:user-defined>
    <meta:user-defined meta:name="OVERHEIDop.versieInformatie"/>
  </office:meta>
</office:document-meta>
</file>