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terrasvergunning Bar Lebowski- Bloemerstraat 82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1-08-2026</text:p>
            <text:p text:style-name="common-al">
            <text:span text:style-name="nadrukvet">Omschrijving: </text:span>Terrasvergunning (Bloemerstraat 82 6511 EM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9921</text:p>
            <text:p text:style-name="common-al">
            <text:span text:style-name="nadrukvet">Product: </text:span>Terrasvergunning</text:p>
            <text:p text:style-name="common-al">
            <text:span text:style-name="nadrukvet">Ontvangst: </text:span>07-08-2026</text:p>
            <text:p text:style-name="common-al">
            <text:span text:style-name="nadrukvet">Definitieve beschikking verzonden: </text:span>19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30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9 augustus 2026 tot en met 30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9921/dd154a9f-d7d8-4e6b-bf12-f1848e77805f.pdf" xlink:type="simple">https://besluitenapv.nijmegen.nl/ZD2600099921/dd154a9f-d7d8-4e6b-bf12-f1848e77805f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594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terrasvergunning Bar Lebowski- Bloemerstraat 82 te Nijme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45</meta:user-defined>
    <meta:user-defined meta:name="OVERHEIDop.GmbID/DC.identifier">gmb-2026-395945</meta:user-defined>
    <meta:user-defined meta:name="OVERHEIDop.versieInformatie"/>
  </office:meta>
</office:document-meta>
</file>