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40802017, Molenweg 7 en  Molenweg 7a 2631AA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Uitbreiding sportschool en realiseren 2 woningen</text:p>
            <text:p text:style-name="common-al">DSO-Verzoeknummer: 2026040802017</text:p>
            <text:p text:style-name="common-al">Locatie: Molenweg 7 en Molenweg 7a 2631AA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13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40802017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959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9928</meta:user-defined>
    <meta:user-defined meta:name="DCTERMS.abstract">Uitbreiding sportschool en realiseren 2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40802017, Molenweg 7 en  Molenweg 7a 2631AA Nootdor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44</meta:user-defined>
    <meta:user-defined meta:name="OVERHEIDop.GmbID/DC.identifier">gmb-2026-395944</meta:user-defined>
    <meta:user-defined meta:name="OVERHEIDop.versieInformatie"/>
  </office:meta>
</office:document-meta>
</file>