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Matsmanveld 14, 1541 SN Koog aan de Zaan - het vervangen van het raamkozijn i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7209 - het vervangen van het raamkozijn in de voorgevel -  - op de locatie Matsmanveld 14, 1541 SN Koog aan de Zaan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19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59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209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Matsmanveld 14, 1541 SN Koog aan de Zaan - het vervangen van het raamkozijn in de voorgev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41</meta:user-defined>
    <meta:user-defined meta:name="OVERHEIDop.GmbID/DC.identifier">gmb-2026-395941</meta:user-defined>
    <meta:user-defined meta:name="OVERHEIDop.versieInformatie"/>
  </office:meta>
</office:document-meta>
</file>