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Keizerstraat 19, 3841 AD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19-08-2026</text:span> een besluit genomen op de aanvraag met zaaknummer 02430000261603 voor herbestemming appartementen Keizerstraat 19 t/m 27 op locatie Keizerstraat 19, 3841 AD Harderwijk.</text:p>
            <text:p text:style-name="common-al">De vergunning is verleend voor (o.a.) omgevingsplanactiviteit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technisch)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20-08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9593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1603</meta:user-defined>
    <dc:language>nl</dc:language>
    <meta:user-defined meta:name="OVERHEIDop.locatietype/OVERHEIDop.gebiedsmarkering">Punt</meta:user-defined>
    <meta:user-defined meta:name="DC.title">Besluit aanvraag omgevingsvergunning, Keizerstraat 19, 3841 AD Harderwij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39</meta:user-defined>
    <meta:user-defined meta:name="OVERHEIDop.GmbID/DC.identifier">gmb-2026-395939</meta:user-defined>
    <meta:user-defined meta:name="OVERHEIDop.versieInformatie"/>
  </office:meta>
</office:document-meta>
</file>