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3i998a6102-2007-4bc1-bdc7-242be573edf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ingsbesluit verblijfsontzeggingen Generaal Cronjestraat e.o.</text:p>
      <text:section text:name="regeling_id1-3-2" text:style-name="regeling">
        <text:section text:name="aanhef_id1-3-2-1" text:style-name="aanhef">
          <text:section text:name="preambule_id1-3-2-1-1" text:style-name="preambule">
            <text:p text:style-name="al">De burgemeester van Haarlem,</text:p>
            <text:p text:style-name="al"/>
            <text:p text:style-name="al">Overwegende:</text:p>
            <text:p text:style-name="al"/>
            <text:p text:style-name="al">dat ik op grond van artikel 2.75a van de Algemene Plaatselijke Verordening (APV) de bevoegdheid heb om plaatsen aan te wijzen waarvoor een verblijfsontzegging kan worden opgelegd als dat naar mijn oordeel noodzakelijk is in het belang van de handhaving van de openbare orde;</text:p>
            <text:p text:style-name="al"/>
            <text:p text:style-name="al">
            <text:span text:style-name="nadrukvet">Proportionaliteit </text:span>
          </text:p>
            <text:p text:style-name="al">De openbare orde in de Transvaalwijk staat flink onder druk als gevolg van een substantiële toename van het aantal incidenten in de Transvaalwijk in 2026 ten opzichte van 2025. In 2025 deden zich in totaal 314 incidenten voor in de Transvaalwijk, terwijl alleen al in 2026 tot 1 mei het aantal incidenten 344 betrof. Met name de overlastcategorieën (overlast door verward/overspannen persoon, ruzie/twist, geluidshinder en overlast ivm alcohol/drugs) zijn aanzienlijk toegenomen. Het totaal aantal diefstallen in 2026 betreft 32 en wordt door de politie gekwalificeerd als substantieel.</text:p>
            <text:p text:style-name="al"/>
            <text:p text:style-name="al">Wijkagenten ontvangen wekelijks meldingen van incidenten. Het betreft vaak meldingen over personen die alcohol- en/of drugsgebruiken en verblijven bij opvanglocaties voor dak- en thuislozen. Deze personen worden door de politie aangetroffen op straat in verband met overlast. Deze personen hebben vaak een verblijfsontzegging voor het centrum. De politie neemt een gedeeltelijke verschuiving waar van openbare orde incidenten in het Centrum van Haarlem naar de Generaal Cronjéstraat en omgeving door personen die voor het centrum van Haarlem een verblijfsontzegging hebben gekregen.</text:p>
            <text:p text:style-name="al"/>
            <text:p text:style-name="al">
            <text:span text:style-name="nadrukvet">Subsidiariteit</text:span>
          </text:p>
            <text:p text:style-name="al">Ter handhaving van de openbare orde op bovengenoemde locaties is door handhaving en politie gericht ingezet om de overlast en de verstoringen van de openbare orde terug te dringen. Dit heeft niet geleid tot een substantiële vermindering van de ordeverstoringen en de overlast.</text:p>
            <text:p text:style-name="al"/>
            <text:p text:style-name="al">
            <text:span text:style-name="nadrukvet">Belangenafweging </text:span>
          </text:p>
            <text:p text:style-name="al">Voor de handhaving van de openbare orde is het noodzakelijk dat een verblijfsontzegging kan worden opgelegd voor het gebied in en rondom de Generaal Cronjéstraat en omgeving, aan ordeverstorende personen. De aanwijzing van dit gebied hiervoor is, in aanvulling op de bestaande maatregelen, noodzakelijk ter handhaving van de openbare orde. Ik heb het belang van een effectieve handhaving van de openbare orde enerzijds en de daarmee gepaard gaande mogelijke inperking van het recht op bewegingsvrijheid anderzijds tegen elkaar afgewogen. In die afweging heb ik aan het algemene belang om de verstoring van de openbare orde te herstellen meer gewicht toegekend dan aan het belang om bewegingsvrijheid niet in te perken. </text:p>
            <text:p text:style-name="al"/>
            <text:p text:style-name="al">Gelet op artikel 2.75a APV;</text:p>
            <text:p text:style-name="al"/>
            <text:p text:style-name="al">
            <text:span text:style-name="nadrukvet">Besluit </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Aan te wijzen als gebied waar aan personen die strafbare feiten of orde verstorende handelingen plegen een verblijfsontzegging kan worden opgelegd:</text:p>
            <text:p text:style-name="al"/>
            <text:p text:style-name="al">
            <text:span text:style-name="nadrukcur">Het gebied dat wordt begrensd door de Schoterweg, Generaal Cronjestraat, Paul Krugerstraat, Generaal Bothastraat, Reitzstraat, Javastraat, Spaansevaartstraat, Javastraat, Soendastraat, Soendaplein, Schoterweg, Kennemerstraat, Schoterstraat te Haarlem., conform bijgevoegde plattegrond.</text:span>
          </text:p>
            <text:p text:style-name="al"/>
            <text:p text:style-name="al">Dit besluit treedt in werking op de dag na bekendmaking.</text:p>
          </text:section>
        </text:section>
        <text:section text:name="regeling-sluiting_id1-3-2-3" text:style-name="regeling-sluiting">
          <text:section text:name="ondertekening_id1-3-2-3-1">
            <text:p><text:span text:style-name="functie">De burgemeester van Haarlem,</text:span></text:p>
          </text:section>
          <text:section text:name="ondertekening_id1-3-2-3-2">
            <text:p><text:span text:style-name="functie"/></text:p>
            <text:p><text:span text:style-name="functie">drs. J. Wienen</text:span></text:p>
          </text:section>
        </text:section>
        <text:section text:name="nota-toelichting_id1-3-2-4" text:style-name="nota-toelichting">
          <text:p text:style-name="kop_level0"><text:span text:style-name="label"/> <text:span text:style-name="nr"/> </text:p>
          <text:p text:style-name="al">
          <text:span text:style-name="nadrukvet">Bezwaarschrift </text:span>
        </text:p>
          <text:p text:style-name="al">Bent u het niet eens met het besluit, dan stuurt u binnen zes weken na datum van dit besluit uw bezwaar naar: de burgemeester van Haarlem, Postbus 511, 2003 PB Haarlem.</text:p>
          <text:p text:style-name="al"/>
          <text:p text:style-name="al">In uw bezwaar meldt u de datum, uw naam en adres, waar u bezwaar tegen maakt en de reden voor uw bezwaar. Als iemand anders voor u bezwaar maakt, dan meldt u ook de gegevens van deze persoon. </text:p>
          <text:p text:style-name="al"/>
          <text:p text:style-name="al">U kunt uw bezwaar ook digitaal sturen. Dit kan met uw elektronische handtekening (DigiD) via de website van de gemeente Haarlem: <text:a xlink:href="https://www.haarlem.nl/bezwaar-tegen-gemeentelijk-besluit/" xlink:type="simple"><text:span text:style-name="nadrukondlijn">https://www.haarlem.nl/bezwaar-tegen-gemeentelijk-besluit/</text:span></text:a></text:p>
          <text:p text:style-name="al"/>
          <text:p text:style-name="al">Uw bezwaar stopt het besluit niet. Dat kunt u alleen bereiken in spoedgevallen via een voorlopige voorziening. Dit stuurt u naar Rechtbank Noord-Holland, sector Bestuursrecht, Postbus 1621, 2003 BR Haarlem of digitaal met uw DigiD via <text:a xlink:href="http://loket.rechtspraak.ni/bestuursrecht" xlink:type="simple"><text:span text:style-name="nadrukondlijn">http://loket.rechtspraak.nI/bestuursrecht</text:span></text:a>. Een kopie van uw bezwaar stuurt u mee. U betaalt hiervoor wel griffierecht. Op deze site vindt u de voorwaarden en kosten.</text:p>
          <text:p text:style-name="al"/>
        </text:section>
        <text:section text:name="bijlage_id1-3-2-5" text:style-name="bijlage">
          <text:p text:style-name="bijlage_top"/>
          <text:p text:style-name="hoofdstuk_kop"><text:span text:style-name="label">Bijlage</text:span> <text:span text:style-name="nr">aangewezen</text:span> gebied</text:p>
          <text:p text:style-name="al"/>
          <text:p text:style-name="al">
          <draw:frame><draw:text-box><text:section text:name="plaatje_id1-3-2-5-3-1" text:style-name="plaatje">
            <text:p text:style-name="illustratie_id1-3-2-5-3-1-1"><draw:frame draw:style-name="illustratie_id1-3-2-5-3-1-1" text:anchor-type="paragraph" svg:width="120mm" svg:height="170.9mm"><draw:image xlink:href="Pictures/Afbeelding123i998a6102-2007-4bc1-bdc7-242be573edfa.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593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3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3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aarlem</meta:user-defined>
    <meta:user-defined meta:name="OVERHEID.Informatietype/DC.type">officiële publicatie</meta:user-defined>
    <meta:user-defined meta:name="OVERHEIDop.Rubriek/DC.type">ander besluit van algemene strekking</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DC.source">artikel 2.75a van de Algemene Plaatselijke Verordening (APV)]|[https://lokaleregelgeving.overheid.nl/CVDR281055/24#hoofdstuk_2._afdeling_15_artikel_2:75a</meta:user-defined>
    <meta:user-defined meta:name="DCTERMS.alternative">Aanwijzingsbesluit verblijfsontzeggingen Generaal Cronjestraat e.o.</meta:user-defined>
    <dc:language>nl</dc:language>
    <meta:user-defined meta:name="OVERHEIDop.locatietype/OVERHEIDop.gebiedsmarkering">Vlak</meta:user-defined>
    <meta:user-defined meta:name="DC.title">Aanwijzingsbesluit verblijfsontzeggingen Generaal Cronjestraat e.o.</meta:user-defined>
    <meta:user-defined meta:name="DCTERMS.W3CDTF/DCTERMS.available">2026-08-24</meta:user-defined>
    <meta:user-defined meta:name="DCTERMS.W3CDTF/OVERHEIDop.jaargang">2026</meta:user-defined>
    <meta:user-defined meta:name="OVERHEIDop.publicationIssue">395935</meta:user-defined>
    <meta:user-defined meta:name="OVERHEIDop.betreftRegeling">CVDR765691_1</meta:user-defined>
    <meta:user-defined meta:name="OVERHEIDop.GmbID/DC.identifier">gmb-2026-395935</meta:user-defined>
    <meta:user-defined meta:name="xs:date/OVERHEIDop.startdatum">2026-08-25</meta:user-defined>
    <meta:user-defined meta:name="OVERHEIDop.versieInformatie"/>
  </office:meta>
</office:document-meta>
</file>