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xploitatievergunning droge horeca Ammon City Butcher - Ziekerstraat 146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1-08-2026</text:p>
            <text:p text:style-name="common-al">
            <text:span text:style-name="nadrukvet">Omschrijving: </text:span>Exploitatievergunning droge horeca (Ziekerstraat 146 6511 LL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525</text:p>
            <text:p text:style-name="common-al">
            <text:span text:style-name="nadrukvet">Product: </text:span>Exploitatievergunning droge horeca</text:p>
            <text:p text:style-name="common-al">
            <text:span text:style-name="nadrukvet">Ontvangst: </text:span>09-07-2026</text:p>
            <text:p text:style-name="common-al">
            <text:span text:style-name="nadrukvet">Definitieve beschikking verzonden: </text:span>19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30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9 augustus 2026 tot en met 30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525/6143e86a-46db-4bf4-bac3-d93c475fafb3.pdf" xlink:type="simple">https://besluitenapv.nijmegen.nl/ZD2600088525/6143e86a-46db-4bf4-bac3-d93c475fafb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593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3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xploitatievergunning droge horeca Ammon City Butcher - Ziekerstraat 146 te Nijme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34</meta:user-defined>
    <meta:user-defined meta:name="OVERHEIDop.GmbID/DC.identifier">gmb-2026-395934</meta:user-defined>
    <meta:user-defined meta:name="OVERHEIDop.versieInformatie"/>
  </office:meta>
</office:document-meta>
</file>