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Vreelandseweg 9, 3632EP Loenen aan de Vecht - het vervangen van de brug bij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vervangen van de brug bij woning op de locatie Vreelandseweg 9, 3632EP Loenen aan de Vecht.</text:p>
            <text:p text:style-name="common-al">Datum besluit: 19 augustus 2026</text:p>
            <text:p text:style-name="common-al">Zaaknummer: Z2026-00001478</text:p>
            <text:p text:style-name="common-al">U kunt bezwaar maken tot en met 30 september 2026</text:p>
            <text:p text:style-name="common-al">
            <text:span text:style-name="nadrukvet">Inzien</text:span>
          </text:p>
            <text:p text:style-name="common-al">U kunt de documenten met zaaknummer Z2026-00001478 tot 30 september 2026 inzien. Dit kan via de knop 'Bekijk documenten' aan de linkerkant van deze pagina, onder het kopje 'Extra informatie'. U kunt ook de link jeleefomgeving.nl/inzien/823214527/f07329cd-7aad-4270-9ee6-a4ed3058cabe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30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593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78</meta:user-defined>
    <meta:user-defined meta:name="DCTERMS.abstract">Betreft: Beschikking op aanvraag op locatie Vreelandseweg 9, 3632EP Loenen aan de Vecht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Vreelandseweg 9, 3632EP Loenen aan de Vecht - het vervangen van de brug bij woning</meta:user-defined>
    <meta:user-defined meta:name="OVERHEIDop.datumEindeReactietermijn">2026-09-30</meta:user-defined>
    <meta:user-defined meta:name="OVERHEIDop.terinzageleggingBG">https://jeleefomgeving.nl/inzien/823214527/f07329cd-7aad-4270-9ee6-a4ed3058cab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32</meta:user-defined>
    <meta:user-defined meta:name="OVERHEIDop.GmbID/DC.identifier">gmb-2026-395932</meta:user-defined>
    <meta:user-defined meta:name="OVERHEIDop.versieInformatie"/>
  </office:meta>
</office:document-meta>
</file>