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Purmerenderweg 113 in Zuidoostbeemster</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Purmerend een omgevingsvergunning geactualiseerd. Met dit besluit worden de vergunning- en maatwerkvoorschriften van de omgevingsvergunning voor een TinQ tankstation aan de Purmerenderweg 113 in Zuidoostbeemster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college van burgemeester en wethouders van Purmerend tot 3 okto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college van burgemeester en wethouders van Purmere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59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verwijk</meta:user-defined>
    <meta:user-defined meta:name="OVERHEIDop.Rubriek/DC.type">omgevingsvergunning</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	ODIJ-Z-26-185591</meta:user-defined>
    <dc:language>nl</dc:language>
    <meta:user-defined meta:name="OVERHEIDop.locatietype/OVERHEIDop.gebiedsmarkering">Adres</meta:user-defined>
    <meta:user-defined meta:name="DC.title">Actualisatie omgevingsvergunning Purmerenderweg 113 in Zuidoostbeemster</meta:user-defined>
    <meta:user-defined meta:name="DCTERMS.W3CDTF/DCTERMS.available">2026-08-21</meta:user-defined>
    <meta:user-defined meta:name="DCTERMS.W3CDTF/OVERHEIDop.jaargang">2026</meta:user-defined>
    <meta:user-defined meta:name="OVERHEIDop.publicationIssue">395929</meta:user-defined>
    <meta:user-defined meta:name="OVERHEIDop.GmbID/DC.identifier">gmb-2026-395929</meta:user-defined>
    <meta:user-defined meta:name="OVERHEIDop.versieInformatie"/>
  </office:meta>
</office:document-meta>
</file>