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Kabbelaarsbank 2, 4301XB Zierikzee    - het tijdelijk plaatsen van een fietsenstall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tijdelijk plaatsen van een fietsenstallingZaaknummer: 1727339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59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7394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Kabbelaarsbank 2, 4301XB Zierikzee    - het tijdelijk plaatsen van een fietsenstallingAanvr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24</meta:user-defined>
    <meta:user-defined meta:name="OVERHEIDop.GmbID/DC.identifier">gmb-2026-395924</meta:user-defined>
    <meta:user-defined meta:name="OVERHEIDop.versieInformatie"/>
  </office:meta>
</office:document-meta>
</file>