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ëindiging procedure voor Adriaan Stoopplein 7, 2051KA Over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ëindiging procedure voor Adriaan Stoopplein 7, 2051KA Overveen.</text:p>
            <text:p text:style-name="common-al">Wij hebben we een verzoek ontvangen om de procedure voor de aanvraag omgevingsvergunning van 23 maart 2026 te beëindigen. Deze omgevingsvergunning is aangevraagd voor het inkorten van de fietsenstalling.</text:p>
            <text:p text:style-name="common-al">De procedure voor Adriaan Stoopplein 7, 2051KA Overveen hebben wij op verzoek beëindigd.</text:p>
            <text:p text:style-name="common-al">
            <text:span text:style-name="nadrukvet">Op de hoogte blijven?</text:span>
          </text:p>
            <text:p text:style-name="last-al">Wilt u wekelijks op de hoogte blijven van aanvragen in uw buurt? Meldt u dan aan voor de e-mail service van overheid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9592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2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2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257</meta:user-defined>
    <meta:user-defined meta:name="DCTERMS.abstract">Betreft: Verzoek ingetrokken op het adres Adriaan Stoopplein 7, 2051KA Overveen voor het inkorten van de fietsenstalling</meta:user-defined>
    <dc:language>nl</dc:language>
    <meta:user-defined meta:name="OVERHEIDop.locatietype/OVERHEIDop.gebiedsmarkering">Vlak</meta:user-defined>
    <meta:user-defined meta:name="DC.title">Beëindiging procedure voor Adriaan Stoopplein 7, 2051KA Overve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22</meta:user-defined>
    <meta:user-defined meta:name="OVERHEIDop.GmbID/DC.identifier">gmb-2026-395922</meta:user-defined>
    <meta:user-defined meta:name="OVERHEIDop.versieInformatie"/>
  </office:meta>
</office:document-meta>
</file>