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mes Cookstraat 11-1 1056RW Amsterdam, James Cookstraat 11-2 1056RW Amsterdam, James Cookstraat 11-3 1056RW Amsterdam, James Cookstraat 11-H 1056R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</text:p>
            <text:p text:style-name="common-al">Besluit: verleend</text:p>
            <text:p text:style-name="common-al">Besluit verzonden op: 19-08-2026</text:p>
            <text:p text:style-name="common-al">Zaakadres: James Cookstraat 11-1 1056RW Amsterdam, James Cookstraat 11-2 1056RW Amsterdam, James Cookstraat 11-3 1056RW Amsterdam, James Cookstraat 11-H 1056RW Amsterdam</text:p>
            <text:p text:style-name="common-al">Zaaknummer: Z2026-023184</text:p>
            <text:p text:style-name="common-al">DSO-nummer: 202605270114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3184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91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184</meta:user-defined>
    <meta:user-defined meta:name="DCTERMS.abstract">vervangen van de kozijnen in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James Cookstraat 11-1 1056RW Amsterdam, James Cookstraat 11-2 1056RW Amsterdam, James Cookstraat 11-3 1056RW Amsterdam, James Cookstraat 11-H 1056RW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14</meta:user-defined>
    <meta:user-defined meta:name="OVERHEIDop.GmbID/DC.identifier">gmb-2026-395914</meta:user-defined>
    <meta:user-defined meta:name="OVERHEIDop.versieInformatie"/>
  </office:meta>
</office:document-meta>
</file>