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Bos en Lommerweg 259-1 1055D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constructieve muurdoorbraak ter hoogte van de eerste verdieping</text:p>
            <text:p text:style-name="common-al">Besluit: verleend</text:p>
            <text:p text:style-name="common-al">Besluit verzonden op: 19-08-2026</text:p>
            <text:p text:style-name="common-al">Zaakadres: Bos en Lommerweg 259-1 1055DW Amsterdam</text:p>
            <text:p text:style-name="common-al">Zaaknummer: Z2026-021379</text:p>
            <text:p text:style-name="common-al">DSO-nummer: 202605150013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21379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9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91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1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1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1379</meta:user-defined>
    <meta:user-defined meta:name="DCTERMS.abstract">realiseren van een constructieve muurdoorbraak ter hoogte van de eerste verdiep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Bos en Lommerweg 259-1 1055DW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911</meta:user-defined>
    <meta:user-defined meta:name="OVERHEIDop.GmbID/DC.identifier">gmb-2026-395911</meta:user-defined>
    <meta:user-defined meta:name="OVERHEIDop.versieInformatie"/>
  </office:meta>
</office:document-meta>
</file>