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kappen van bomen tegenover Heyendaalseweg 1 in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kappen van bomen tegenover Heyendaalseweg 1 in Nijmegen.</text:p>
            <text:p text:style-name="common-al">Het gaat om de volgende activiteit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De aanvraag is geregistreerd onder kenmerk Z2026-00004664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7 augustus 2026. De gemeente neemt daarover waarschijnlijk 2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590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4664</meta:user-defined>
    <meta:user-defined meta:name="DCTERMS.abstract">Betreft: Aanvraag op locatie tegenover Heyendaalseweg 1, Nijmegen</meta:user-defined>
    <dc:language>nl</dc:language>
    <meta:user-defined meta:name="OVERHEIDop.locatietype/OVERHEIDop.gebiedsmarkering">Vlak</meta:user-defined>
    <meta:user-defined meta:name="DC.title">Aanvraag omgevingsvergunning voor het kappen van bomen tegenover Heyendaalseweg 1 in Nijmegen</meta:user-defined>
    <meta:user-defined meta:name="OVERHEIDop.datumEindeReactietermijn">2026-10-02</meta:user-defined>
    <meta:user-defined meta:name="OVERHEIDop.terinzageleggingBG">https://jeleefomgeving.nl/inzien/001479179/2a2f5cd7-8227-4c32-bef3-bdd0c2fcd10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07</meta:user-defined>
    <meta:user-defined meta:name="OVERHEIDop.GmbID/DC.identifier">gmb-2026-395907</meta:user-defined>
    <meta:user-defined meta:name="OVERHEIDop.versieInformatie"/>
  </office:meta>
</office:document-meta>
</file>