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Eerste Constantijn Huygensstraat 45-H 1054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een interne trap</text:p>
            <text:p text:style-name="common-al">Besluit: verleend</text:p>
            <text:p text:style-name="common-al">Besluit verzonden op: 18-08-2026</text:p>
            <text:p text:style-name="common-al">Zaakadres: Eerste Constantijn Huygensstraat 45-H 1054BS Amsterdam</text:p>
            <text:p text:style-name="common-al">Zaaknummer: Z2026-021617</text:p>
            <text:p text:style-name="common-al">DSO-nummer: 202605180037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1617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8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90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617</meta:user-defined>
    <meta:user-defined meta:name="DCTERMS.abstract">vervangen van een interne tra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Eerste Constantijn Huygensstraat 45-H 1054BS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06</meta:user-defined>
    <meta:user-defined meta:name="OVERHEIDop.GmbID/DC.identifier">gmb-2026-395906</meta:user-defined>
    <meta:user-defined meta:name="OVERHEIDop.versieInformatie"/>
  </office:meta>
</office:document-meta>
</file>