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openbare weg, 29 augustus 2026, Nieuwkoop, grasveld naast Grendel 3 - plaatsen springk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endel 3, Nieuwkoop - melding is ontvangen voor het gebruik maken van de openbare weg, voor het plaatsen van een springkussen op het grasveld, op 29 augustus 2026 tussen 12.00 en 17.00 uur.</text:p>
            <text:p text:style-name="last-al">Geen zienswijze, bezwaar of beroep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959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gebruik openbare weg, 29 augustus 2026, Nieuwkoop, grasveld naast Grendel 3 - plaatsen springku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02</meta:user-defined>
    <meta:user-defined meta:name="OVERHEIDop.GmbID/DC.identifier">gmb-2026-395902</meta:user-defined>
    <meta:user-defined meta:name="OVERHEIDop.versieInformatie"/>
  </office:meta>
</office:document-meta>
</file>