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5">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5-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6">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6-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7">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37-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38">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38-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55">
      <text:list-level-style-bullet text:bullet-char="-" text:level="1">
        <style:list-level-properties text:min-label-width="10mm"/>
      </text:list-level-style-bullet>
    </text:list-style>
    <text:list-style style:name="id1-3-2-2-1-55-1">
      <text:list-level-style-bullet text:bullet-char="-" text:level="1">
        <style:list-level-properties text:min-label-width="10mm"/>
      </text:list-level-style-bullet>
    </text:list-style>
    <text:list-style style:name="id1-3-2-2-1-55-2">
      <text:list-level-style-bullet text:bullet-char="-" text:level="1">
        <style:list-level-properties text:min-label-width="10mm"/>
      </text:list-level-style-bullet>
    </text:list-style>
    <text:list-style style:name="id1-3-2-2-1-55-3">
      <text:list-level-style-bullet text:bullet-char="-" text:level="1">
        <style:list-level-properties text:min-label-width="10mm"/>
      </text:list-level-style-bullet>
    </text:list-style>
    <text:list-style style:name="id1-3-2-2-1-55-4">
      <text:list-level-style-bullet text:bullet-char="-" text:level="1">
        <style:list-level-properties text:min-label-width="10mm"/>
      </text:list-level-style-bullet>
    </text:list-style>
    <text:list-style style:name="id1-3-2-2-1-55-5">
      <text:list-level-style-bullet text:bullet-char="-" text:level="1">
        <style:list-level-properties text:min-label-width="10mm"/>
      </text:list-level-style-bullet>
    </text:list-style>
  </office:automatic-styles>
  <office:body>
    <office:text>
      <text:p text:style-name="new_page_staatscourant"/>
      <text:p text:style-name="single-kop-titel">Verkeersbesluit – aanwijzen ambassadeparkeerplaats en instellen voetgangersoversteekplaats</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
              <text:span text:style-name="nadrukcur">Algemene informatie</text:span>
            </text:span>
          </text:p>
            <text:p text:style-name="common-al">Verkeersbesluit voor het aanwijzen ambassadeparkeerplaats en instellen voetgangersoversteekplaats</text:p>
            <text:p text:style-name="common-al">Ons kenmerk: VTH2026-50861</text:p>
            <text:p text:style-name="common-al">Categorie: Verkeersbesluit </text:p>
            <text:p text:style-name="common-al"/>
            <text:p text:style-name="common-al">
            <text:span text:style-name="nadrukvet">
              <text:span text:style-name="nadrukcur">Stadsdeel:</text:span>
            </text:span>
          </text:p>
            <text:p text:style-name="common-al">Centrum</text:p>
            <text:p text:style-name="common-al">
            <text:span text:style-name="nadrukvet">
              <text:span text:style-name="nadrukcur">Locatie(s):</text:span>
            </text:span>
          </text:p>
            <text:p text:style-name="common-al">Alexanderplein 1</text:p>
            <text:p text:style-name="common-al"/>
            <text:p text:style-name="common-al">BURGEMEESTER EN WETHOUDERS VAN DEN HAAG,  </text:p>
            <text:p text:style-name="common-al">gelezen het op 12 maart 2026 ingekomen verzoek van de afdeling DSO Mobiliteit van de gemeente Den Haag, tot het nemen van een verkeersbesluit voor het verplaatsen van twee ambassadeparkeerplaatsen en het instellen van een voetgangersoversteekplaats op het Alexanderplein ter hoogte nummer 1 in Den Haag ten behoeve van de ambassade van Sri Lanka;</text:p>
            <text:p text:style-name="common-al">gelezen de op 7 april 2026 ontvangen brief van de Politie Den Haag, Dienst Regionale Operationele Samenwerking, Afdeling Infrastructuur, Team Verkeer, waarin wordt geadviseerd bord E9 toe te passen in plaats van bord E8, omdat E8 volgens de politie onvoldoende handhaafbaar zou zijn;</text:p>
            <text:p text:style-name="common-al">overwegende, </text:p>
            <text:p text:style-name="common-al">dat op grond van artikel 3.2.7, tweede lid, van de Regeling parkeerregulering Den Haag 2026 bij reservering ten behoeve van een ambassade als organisatie bord E8 (met CD-onderbord) dient te worden toegepast, en dat bord E9 op grond van het derde lid is voorbehouden aan reservering ten behoeve van de residentie van een ambassadeur of head of mission;</text:p>
            <text:p text:style-name="common-al">dat het hier de ambassade als organisatie betreft en de regeling geen ruimte biedt om hiervan af te wijken, zodat bord E8 wordt toegepast en gemotiveerd wordt afgeweken van het advies van de politie;</text:p>
            <text:p text:style-name="common-al">dat het door de politie gesignaleerde handhavingsrisico voldoende wordt ondervangen door het verplichte onderbord bij E8, waaruit blijkt dat de parkeerplaats uitsluitend is bestemd voor voertuigen van het Corps Diplomatique, en dat handhaving plaatsvindt aan de hand van dit onderbord in combinatie met het kenteken en de diplomatieke status van het voertuig, op vergelijkbare wijze als bij andere op kenteken(categorie) gereserveerde parkeerplaatsen, zoals gehandicaptenparkeerplaatsen;</text:p>
            <text:p text:style-name="common-al">dat ter verbetering van de looproute Javastraat – Zeestraat een nieuwe voetgangersoversteekplaats moet worden aangebracht. Het aanbrengen van deze voetgangersoversteekplaats dient de oversteekbaarheid te verbeteren;</text:p>
            <text:p text:style-name="common-al">dat door het aanbrengen van een nieuwe voetgangersoversteekplaats en de versmalling van de rijbaan ten gevolge van een herinrichting een gereserveerde ambassadeparkeerplaats verplaatst dient te worden in de richting van de kruising met de Burgermeester Marijnenlaan;</text:p>
            <text:p text:style-name="common-al">dat er na overleg met omwonenden en de ambassade van Sri Lanka een gereserveerde ambassadeparkeerplaats ter hoogte van huisnummers 26-27 verplaatst dient te worden naar de overzijde van de rijbaan ter hoogte van huisnummers 1-2;</text:p>
            <text:p text:style-name="common-al">dat gezien het gestelde in artikel 21 van het Besluit administratieve bepalingen inzake het wegverkeer juncto artikel 2 Wegenverkeerswet kan worden opgemerkt dat met het nemen van de onderhavige verkeersmaatregel(en) het volgende wordt nagestreefd: </text:p>
            <text:p text:style-name="common-al">Het verzekeren van de veiligheid op de weg;</text:p>
            <text:p text:style-name="common-al">Het zoveel mogelijk waarborgen van de vrijheid van het verkeer;</text:p>
            <text:p text:style-name="common-al">Het in stand houden van de weg en het waarborgen van de bruikbaarheid daarvan;</text:p>
            <text:p text:style-name="common-al">dat het voornemen om deze verkeersmaatregel(en) in te stellen op de voorgeschreven wijze is  gepubliceerd en gedurende een periode van zes weken ter inzage heeft gelegen teneinde belanghebbenden in de gelegenheid te stellen een zienswijze daarop kenbaar te maken; </text:p>
            <text:p text:style-name="common-al">
            <text:span text:style-name="nadrukvet">dat binnen de gestelde termijn een zienswijze is ontvangen. De zienswijze is in de besluitvorming betrokken en is terug te vinden in de externe bijlage onder ‘Nota van beantwoording’;</text:span>
          </text:p>
            <text:p text:style-name="common-al">
            <text:span text:style-name="nadrukvet">dat de ingebrachte zienswijze geen aanleiding geeft tot aanpassing van de besluitvorming;</text:span>
          </text:p>
            <text:p text:style-name="common-al">dat ten aanzien van de onderhavige verkeersmaatregel(en) het overleg als bedoeld in artikel 24  van het Besluit administratieve bepalingen inzake het wegverkeer heeft plaatsgevonden; </text:p>
            <text:p text:style-name="common-al">dat het betreffende weggedeelte in beheer is bij de gemeente Den Haag en is gelegen binnen de bebouwde kom van die gemeente; </text:p>
            <text:p text:style-name="common-al">gelet op de mandaatregeling van burgemeester en wethouders van Den Haag en het daarop gebaseerde ondermandaatbesluit; </text:p>
            <text:p text:style-name="common-al">gelet op artikel 18 eerste lid onder d van de Wegenverkeerswet 1994, juncto artikel 1, artikel 4 eerste lid, artikel 12 onder a en b, artikel 18, artikel 21 en 24 van het Besluit administratieve bepalingen inzake het wegverkeer (Stb. 460, 1990); </text:p>
            <text:p text:style-name="common-al"/>
            <text:p text:style-name="common-al">BESLUITEN: </text:p>
            <text:list text:style-name="id1-3-2-2-1-35">
              <text:list-item text:style-override="id1-3-2-2-1-35-1">
                <text:number>I.</text:number>
                <text:p text:style-name="al">door het plaatsen van borden volgens model E08 van Bijlage 1 van het Reglement verkeers- regels en verkeerstekens 1990 (Stb. 459, 1990), met onderborden met de tekst: “uitsluitend voor voertuigen met CD-kenteken”, alsmede het aanbrengen van een kruismarkering, inhoudende dat de parkeerplaats is gereserveerd voor voertuigen van de betreffende ambassade met een CD-kenteken en met een onderbord met de aanduiding: “uitsluitend voor Ambassade van Sri Lanka”, alsmede het aanbrengen van een kruismarkering, <text:span text:style-name="nadrukvet">een weggedeelte op het Alexanderplein ter hoogte van</text:span> <text:span text:style-name="nadrukvet">het perceel </text:span><text:span text:style-name="nadrukvet"><text:span text:style-name="nadrukondlijn">Alexanderplein 1</text:span></text:span> aan te wijzen als <text:span text:style-name="nadrukondlijn">parkeergelegenheid alleen bestemd voor de voertuigcategorie of groep die op het bord is aangegeven</text:span> (tevens parkeerverbod voor andere voertuig categorieën), dit zoals aangegeven op de hierna genoemde situatietekening; </text:p>
              </text:list-item>
            </text:list>
            <text:list text:style-name="id1-3-2-2-1-36">
              <text:list-item text:style-override="id1-3-2-2-1-36-1">
                <text:number>II.</text:number>
                <text:p text:style-name="al">door het op weggedeelte van<text:span text:style-name="nadrukvet"> het Alexanderplein ter hoogte van</text:span>  <text:span text:style-name="nadrukvet">het perceel </text:span><text:span text:style-name="nadrukvet"><text:span text:style-name="nadrukondlijn">Alexanderplein 1</text:span></text:span> het plaatsen van borden volgens model L02, alsmede het aanbrengen van een zebramarkering, zoals bedoeld in artikel 49, lid 2, van het Reglement verkeersregels en verkeersteken 1990 (Stb. 459, 1990) en daarbij het plaatsen van borden volgens model L02, deze <text:span text:style-name="nadrukondlijn">zebra aan te wijzen als een voetgangersoversteekplaats</text:span>, dit zoals aangegeven op de hierna genoemde situatietekening; </text:p>
              </text:list-item>
            </text:list>
            <text:list text:style-name="id1-3-2-2-1-37">
              <text:list-item text:style-override="id1-3-2-2-1-37-1">
                <text:number>III.</text:number>
                <text:p text:style-name="al">dat als gevolg van de bovenomschreven verkeersmaatregelen alle eerder genomen verkeers- maatregelen/-verkeersbesluiten die hierop betrekking hebben, worden ingetrokken (en de daarmee samenhangende verkeerstekens worden verwijderd) en wel voor zover het gestelde daarin direct betrekking heeft op hetgeen thans opnieuw wordt geregeld; </text:p>
              </text:list-item>
            </text:list>
            <text:list text:style-name="id1-3-2-2-1-38">
              <text:list-item text:style-override="id1-3-2-2-1-38-1">
                <text:number>IV.</text:number>
                <text:p text:style-name="al">dat bovengenoemde maatregel(en) gelden op de wijze als aangegeven op de bij dit besluit behorende en daar onlosmakelijk deel van uitmakende situatietekening, die kan worden ingezien bij de Dienst Stadsbeheer, Handhavingsorganisatie/Vergunningen en Handhaving, Loudonstraat 95, Den Haag; </text:p>
              </text:list-item>
            </text:list>
            <text:p text:style-name="common-al"/>
            <text:p text:style-name="common-al">Burgemeester en wethouders van Den Haag,</text:p>
            <text:p text:style-name="common-al">namens deze:</text:p>
            <text:p text:style-name="common-al">[geanonimiseerd]</text:p>
            <text:p text:style-name="common-al"/>
            <text:p text:style-name="common-al"/>
            <text:p text:style-name="common-al">
            <text:span text:style-name="nadrukvet">Bijlage 1</text:span>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U kunt uw bezwaarschrift indienen via <text:a xlink:href="http://www.denhaag.nl/bezwaar" xlink:type="simple">www.denhaag.nl/bezwaar</text:a>. U heeft hiervoor uw DigiD nodig. Op <text:a xlink:href="http://www.denhaag.nl/bezwaar" xlink:type="simple">www.denhaag.nl/bezwaar</text:a> vindt u meer informatie. U kunt ons geen e-mail sturen.</text:p>
            <text:p text:style-name="common-al">U kunt uw bezwaarschrift ook per post sturen naar:</text:p>
            <text:p text:style-name="common-al">Burgemeester en wethouders van Den Haag, </text:p>
            <text:p text:style-name="common-al">AWB / bezwaar</text:p>
            <text:p text:style-name="common-al">Postbus 12 600 </text:p>
            <text:p text:style-name="common-al">2500 DJ DEN HAAG</text:p>
            <text:p text:style-name="common-al">Zet in uw bezwaarschrift:</text:p>
            <text:list text:style-name="id1-3-2-2-1-55">
              <text:list-item text:style-override="id1-3-2-2-1-55-1">
                <text:number>-</text:number>
                <text:p text:style-name="al">Uw naam, adres, telefoonnummer (waar wij u overdag kunnen bellen) en uw e-mailadres.</text:p>
              </text:list-item>
              <text:list-item text:style-override="id1-3-2-2-1-55-2">
                <text:number>-</text:number>
                <text:p text:style-name="al">De datum en uw handtekening.</text:p>
              </text:list-item>
              <text:list-item text:style-override="id1-3-2-2-1-55-3">
                <text:number>-</text:number>
                <text:p text:style-name="al">Een duidelijke omschrijving van het besluit waartegen u bezwaar maakt. Stuur een kopie van het besluit mee. En noem het kenmerk.</text:p>
              </text:list-item>
              <text:list-item text:style-override="id1-3-2-2-1-55-4">
                <text:number>-</text:number>
                <text:p text:style-name="al">De redenen/argumenten waarom u het niet eens bent met het besluit. </text:p>
              </text:list-item>
              <text:list-item text:style-override="id1-3-2-2-1-55-5">
                <text:number>-</text:number>
                <text:p text:style-name="al">Eventuele bijlagen/ bewijsstukken die uw bezwaar ondersteunen.</text:p>
              </text:list-item>
            </text:list>
            <text:p text:style-name="common-al"/>
            <text:p text:style-name="common-al">
            <text:span text:style-name="nadrukvet">Is er snel een uitspraak nodig?</text:span>
          </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U kunt dit verzoek indienen bij de rechtbank Den Haag. Voor de behandeling van dit verzoek worden kosten in rekening gebracht (griffie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590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0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0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n Haag - aanwijzen ambassadeparkeerplaats en instellen  voetgangersoversteekplaats  - Alexanderplei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8</meta:user-defined>
    <meta:user-defined meta:name="OVERHEIDop.verkeersbordcode">L2</meta:user-defined>
    <dc:language>nl</dc:language>
    <meta:user-defined meta:name="OVERHEIDop.locatietype/OVERHEIDop.gebiedsmarkering">Weg</meta:user-defined>
    <meta:user-defined meta:name="DC.title">Verkeersbesluit – aanwijzen ambassadeparkeerplaats en instellen voetgangersoversteekplaats</meta:user-defined>
    <meta:user-defined meta:name="DCTERMS.W3CDTF/DCTERMS.available">2026-08-21</meta:user-defined>
    <meta:user-defined meta:name="OVERHEIDop.externeBijlage">Nota van beantwoording|exb-2026-29562</meta:user-defined>
    <meta:user-defined meta:name="DCTERMS.W3CDTF/OVERHEIDop.jaargang">2026</meta:user-defined>
    <meta:user-defined meta:name="OVERHEIDop.publicationIssue">395901</meta:user-defined>
    <meta:user-defined meta:name="OVERHEIDop.GmbID/DC.identifier">gmb-2026-395901</meta:user-defined>
    <meta:user-defined meta:name="OVERHEIDop.versieInformatie"/>
  </office:meta>
</office:document-meta>
</file>