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Maken van een uitweg, Eugenie Previnaireweg 71A, 2151 BC Nieuw-Vennep, Datum verzonden: 19-08-2026, DSO-nummer: 2026071100169, Zaaknummer: 0394135948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589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39413594827</meta:user-defined>
    <meta:user-defined meta:name="DCTERMS.abstract">Maken van een uitweg Eugenie Previnaireweg 71A Nieuw-Vennep</meta:user-defined>
    <dc:language>nl</dc:language>
    <meta:user-defined meta:name="OVERHEIDop.locatietype/OVERHEIDop.gebiedsmarkering">Vlak</meta:user-defined>
    <meta:user-defined meta:name="DC.title">Gemeente Haarlemmermeer, Verleende aanvraag omgevingsvergunning, Maken van een uitweg, Eugenie Previnaireweg 71A, 2151 BC Nieuw-Vennep, Datum verzonden: 19-08-2026, DSO-nummer: 2026071100169, Zaaknummer: 039413594827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98</meta:user-defined>
    <meta:user-defined meta:name="OVERHEIDop.GmbID/DC.identifier">gmb-2026-395898</meta:user-defined>
    <meta:user-defined meta:name="OVERHEIDop.versieInformatie"/>
  </office:meta>
</office:document-meta>
</file>