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onker Curtiusstraat 59 1051M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ebruik als kantoorruimte naar een zelfstandige woning en het interne veranderen van het gebouw</text:p>
            <text:p text:style-name="common-al">Besluit: verleend</text:p>
            <text:p text:style-name="common-al">Besluit verzonden op: 18-08-2026</text:p>
            <text:p text:style-name="common-al">Zaakadres: Donker Curtiusstraat 59 1051MC Amsterdam</text:p>
            <text:p text:style-name="common-al">Zaaknummer: Z2026-022646</text:p>
            <text:p text:style-name="common-al">DSO-nummer: 202605240008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64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8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646</meta:user-defined>
    <meta:user-defined meta:name="DCTERMS.abstract">Wijzigen van het gebruik als kantoorruimte naar een zelfstandige woning en het interne veranderen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onker Curtiusstraat 59 1051M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5</meta:user-defined>
    <meta:user-defined meta:name="OVERHEIDop.GmbID/DC.identifier">gmb-2026-395895</meta:user-defined>
    <meta:user-defined meta:name="OVERHEIDop.versieInformatie"/>
  </office:meta>
</office:document-meta>
</file>