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Krooshoopsweg 3a 7627NA Bornerbroe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09807</text:p>
            <text:p text:style-name="common-al">
            <text:span text:style-name="nadrukvet">Datum afgehandeld: </text:span>3 juni 2026</text:p>
            <text:p text:style-name="common-al">
            <text:span text:style-name="nadrukvet">Locatie:</text:span> Krooshoopsweg 3a 7627NA Bornerbroek</text:p>
            <text:p text:style-name="common-al">
            <text:span text:style-name="nadrukvet">Projectomschrijving:</text:span> De melding gaat om één nieuw aan te leggen individueel gesloten systeem (hierna GBES) met een bodemzijdig vermogen van 8,63 kW. De systemen worden aangelegd bij nieuwbouwwoning een aan de Krooshoopsweg 3 a in Bornerbroek.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0980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89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9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49</meta:user-defined>
    <meta:user-defined meta:name="DCTERMS.abstract">ODT publicatie - melding gesloten bodemenergiesysteem  Krooshoopsweg 3a in Bornerbroek</meta:user-defined>
    <dc:language>nl</dc:language>
    <meta:user-defined meta:name="OVERHEIDop.locatietype/OVERHEIDop.gebiedsmarkering">Punt</meta:user-defined>
    <meta:user-defined meta:name="DC.title">Melding gesloten bodemenergiesysteem Krooshoopsweg 3a 7627NA Bornerbroe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94</meta:user-defined>
    <meta:user-defined meta:name="OVERHEIDop.GmbID/DC.identifier">gmb-2026-395894</meta:user-defined>
    <meta:user-defined meta:name="OVERHEIDop.versieInformatie"/>
  </office:meta>
</office:document-meta>
</file>