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nabij Jaspersstraat te  Zaandam - het kappen en herplanten van 16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022 - het kappen en herplanten van 16 bomen -  - op de locatie nabij Jaspersstraat te  Zaandam</text:p>
            <text:p text:style-name="common-al">Aanvraag ontvangen: 06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om kappen of houtopstand vellen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589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O2026059022</meta:user-defined>
    <dc:language>nl</dc:language>
    <meta:user-defined meta:name="OVERHEIDop.locatietype/OVERHEIDop.gebiedsmarkering">Vlak</meta:user-defined>
    <meta:user-defined meta:name="DC.title">Aanvraag omgevingsvergunning - nabij Jaspersstraat te  Zaandam - het kappen en herplanten van 16 bom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93</meta:user-defined>
    <meta:user-defined meta:name="OVERHEIDop.GmbID/DC.identifier">gmb-2026-395893</meta:user-defined>
    <meta:user-defined meta:name="OVERHEIDop.versieInformatie"/>
  </office:meta>
</office:document-meta>
</file>