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Wethouder Teselinglaan 34, Driebergen-Rijsenburg (kadastraal perceelnr. 2831 sectie C, Driebergen-Rijsenburg) (incl. nummerbesluit) (RX2026-00001727, 1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het transformeren van een bestaande schuur naar een woning op het adres Wethouder Teselinglaan 34, Driebergen-Rijsenburg (kadastraal perceelnr. 2831 sectie C, Driebergen-Rijsenburg).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een bestaande schuur naar een woning te transformeren. De omgevingsvergunning bevat tevens een huisnummerbesluit.</text:p>
            <text:p text:style-name="common-al"/>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 </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58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1727</meta:user-defined>
    <meta:user-defined meta:name="DCTERMS.abstract">Wethouder Teselinglaan 34, Driebergen-Rijsenburg (kadastraal perceelnr. 2831 sectie C, Driebergen-Rijsenburg), het transformeren van een bestaande schuur naar een woning (RX2026-00001727, 18 augustus 2026)</meta:user-defined>
    <dc:language>nl</dc:language>
    <meta:user-defined meta:name="DC.title">Gemeente Utrechtse Heuvelrug, verleende omgevingsvergunning voor een buitenplanse omgevingsplanactiviteit - Wethouder Teselinglaan 34, Driebergen-Rijsenburg (kadastraal perceelnr. 2831 sectie C, Driebergen-Rijsenburg) (incl. nummerbesluit) (RX2026-00001727, 19 augustus 2026)</meta:user-defined>
    <meta:user-defined meta:name="OVERHEIDop.datumEindeReactietermijn">2026-09-30</meta:user-defined>
    <meta:user-defined meta:name="OVERHEIDop.terinzageleggingBG">https://jeleefomgeving.nl/inzien/814994386/be4f052c-0b14-4c0c-8313-55349ae2df1e</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61</meta:user-defined>
    <meta:user-defined meta:name="OVERHEIDop.publicationIssue">395887</meta:user-defined>
    <meta:user-defined meta:name="OVERHEIDop.GmbID/DC.identifier">gmb-2026-395887</meta:user-defined>
    <meta:user-defined meta:name="OVERHEIDop.versieInformatie"/>
  </office:meta>
</office:document-meta>
</file>