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Hudsonstraat 114 1057SR Amsterdam, Hudsonstraat 116 1057SR Amsterdam, Hudsonstraat 120-H 1057SR Amsterdam, Magalhaensplein 18-H 1057VG Amsterdam, Magalhaensplein 20-H 1057V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ramen en deuren in de voorgevel op de begane grond op de locaties Hudsonstraat 114-120 en Magalhaensplein 18-20</text:p>
            <text:p text:style-name="common-al">Besluit: verleend</text:p>
            <text:p text:style-name="common-al">Besluit verzonden op: 14-08-2026</text:p>
            <text:p text:style-name="common-al">Zaakadres: Hudsonstraat 114 1057SR Amsterdam, Hudsonstraat 116 1057SR Amsterdam, Hudsonstraat 120-H 1057SR Amsterdam, Magalhaensplein 18-H 1057VG Amsterdam, Magalhaensplein 20-H 1057VG Amsterdam</text:p>
            <text:p text:style-name="common-al">Zaaknummer: Z2026-022806</text:p>
            <text:p text:style-name="common-al">DSO-nummer: 202605220160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2806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86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6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6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806</meta:user-defined>
    <meta:user-defined meta:name="DCTERMS.abstract">Vervangen van de ramen en deuren in de voorgevel op de begane grond op de locaties Hudsonstraat 114-120 en Magalhaensplein 18-20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Hudsonstraat 114 1057SR Amsterdam, Hudsonstraat 116 1057SR Amsterdam, Hudsonstraat 120-H 1057SR Amsterdam, Magalhaensplein 18-H 1057VG Amsterdam, Magalhaensplein 20-H 1057VG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65</meta:user-defined>
    <meta:user-defined meta:name="OVERHEIDop.GmbID/DC.identifier">gmb-2026-395865</meta:user-defined>
    <meta:user-defined meta:name="OVERHEIDop.versieInformatie"/>
  </office:meta>
</office:document-meta>
</file>