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het opslaan van diesel en vloeistoffen die niet brandbaar zijn in bovengrondse opslagtanks Columbus 8 Al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Z2026-ODT-001247</text:p>
            <text:p text:style-name="common-al">
            <text:span text:style-name="nadrukvet">Datum afgehandeld: </text:span>8 mei 2026</text:p>
            <text:p text:style-name="common-al">
            <text:span text:style-name="nadrukvet">Locatie:</text:span> Columbus 8 7609RM Almelo</text:p>
            <text:p text:style-name="common-al">
            <text:span text:style-name="nadrukvet">Projectomschrijving:</text:span> ODT-publicatie Melding milieubelastende activiteit het opslaan van diesel en vloeistoffen die niet brandbaar zijn in bovengrondse opslagtanks Columbus 8 Almelo.</text:p>
            <text:p text:style-name="common-al">Verzoeknummer: 2026011901331</text:p>
            <text:p text:style-name="last-al">U kunt geen bezwaar maken tegen een ingediende melding. Voor meer informatie over bovenstaande melding kunt u contact opnemen met de Omgevingsdienst Twente. Dit doet u via 0546-749500. Noem hierbij het zaaknummer: Z2026-ODT-0012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585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melo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/26/277144</meta:user-defined>
    <meta:user-defined meta:name="DCTERMS.abstract">ODT-publicatie Melding milieubelastende activiteit Columbus 8 Almelo</meta:user-defined>
    <dc:language>nl</dc:language>
    <meta:user-defined meta:name="OVERHEIDop.locatietype/OVERHEIDop.gebiedsmarkering">Punt</meta:user-defined>
    <meta:user-defined meta:name="DC.title">Melding milieubelastende activiteit het opslaan van diesel en vloeistoffen die niet brandbaar zijn in bovengrondse opslagtanks Columbus 8 Almel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55</meta:user-defined>
    <meta:user-defined meta:name="OVERHEIDop.GmbID/DC.identifier">gmb-2026-395855</meta:user-defined>
    <meta:user-defined meta:name="OVERHEIDop.versieInformatie"/>
  </office:meta>
</office:document-meta>
</file>