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rinses Marijkestraat 13 1077X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roten van het hoofdgebouw met een kelder en een bouwlaag met behoud van de bestemming hiervan tot één woning</text:p>
            <text:p text:style-name="common-al">Besluit: verleend</text:p>
            <text:p text:style-name="common-al">Besluit verzonden op: 19-08-2026</text:p>
            <text:p text:style-name="common-al">Zaakadres: Prinses Marijkestraat 13 1077XA Amsterdam</text:p>
            <text:p text:style-name="common-al">Zaaknummer: Z2025-042883</text:p>
            <text:p text:style-name="common-al">DSO-nummer: 202510090117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5-042883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83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42883</meta:user-defined>
    <meta:user-defined meta:name="DCTERMS.abstract">veranderen en vergroten van het hoofdgebouw met een kelder en een bouwlaag met behoud van de bestemming hiervan tot éé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rinses Marijkestraat 13 1077XA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36</meta:user-defined>
    <meta:user-defined meta:name="OVERHEIDop.GmbID/DC.identifier">gmb-2026-395836</meta:user-defined>
    <meta:user-defined meta:name="OVERHEIDop.versieInformatie"/>
  </office:meta>
</office:document-meta>
</file>