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oor AVW 3bossentrail 10 oktober 2026 op de locatie Noorderwijkweg 23 Wieringerwerf, zaaknummer Z-63015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evenementenvergunning verleend. De gemeente geeft hiermee toestemming voor AVW 3bossentrail 10 oktober 2026 op de locatie Noorderwijkweg 23 Wieringerwerf. tijden: 10.00 uur tot 16.00 uur</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30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582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Evenementenvergunning voor AVW 3bossentrail 10 oktober 2026 op de locatie Noorderwijkweg 23 Wieringerwerf, zaaknummer Z-630159</meta:user-defined>
    <meta:user-defined meta:name="DCTERMS.W3CDTF/DCTERMS.available">2026-08-21</meta:user-defined>
    <meta:user-defined meta:name="DCTERMS.W3CDTF/OVERHEIDop.jaargang">2026</meta:user-defined>
    <meta:user-defined meta:name="OVERHEIDop.publicationIssue">395824</meta:user-defined>
    <meta:user-defined meta:name="OVERHEIDop.GmbID/DC.identifier">gmb-2026-395824</meta:user-defined>
    <meta:user-defined meta:name="OVERHEIDop.versieInformatie"/>
  </office:meta>
</office:document-meta>
</file>