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houtopstanden nabij Achtergracht 40 1381BP Weesp, Burgemeester Kasteleinstraat 15 1109BA Amsterdam, Hugo de Grootlaan 14 1381CS Weesp, J.A.Fijnvandraatlaan 2 1381EW Weesp, Papelaan 14 1382RM Weesp, Singel 103 1381AT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6 bomen nabij Achtergracht 40, Burgemeester Kasteleinstraat 15, Hugo de Grootlaan 14, J.A. Fijnvandraatlaan 2, Papelaan 14 en Singel 103 te Weesp</text:p>
            <text:p text:style-name="common-al">Zaakadres: Achtergracht 40 1381BP Weesp, Burgemeester Kasteleinstraat 15 1109BA Amsterdam, Hugo de Grootlaan 14 1381CS Weesp, J.A.Fijnvandraatlaan 2 1381EW Weesp, Papelaan 14 1382RM Weesp, Singel 103 1381AT Weesp</text:p>
            <text:p text:style-name="common-al">Datum ontvangst: 13-07-2026</text:p>
            <text:p text:style-name="common-al">Zaaknummer: Z2026-031288</text:p>
            <text:p text:style-name="common-al">DSO-nummer: 20260713017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80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288</meta:user-defined>
    <meta:user-defined meta:name="DCTERMS.abstract">vellen 6 bomen op Achtergracht 40, Burgemeester Kasteleinstraat 15, Hugo de Grootlaan 14, J.A. Fijnvandraatlaan 2, Papelaan 14 en Singel 103 te Wees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houtopstanden nabij Achtergracht 40 1381BP Weesp, Burgemeester Kasteleinstraat 15 1109BA Amsterdam, Hugo de Grootlaan 14 1381CS Weesp, J.A.Fijnvandraatlaan 2 1381EW Weesp, Papelaan 14 1382RM Weesp, Singel 103 1381AT Wees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05</meta:user-defined>
    <meta:user-defined meta:name="OVERHEIDop.GmbID/DC.identifier">gmb-2026-395805</meta:user-defined>
    <meta:user-defined meta:name="OVERHEIDop.versieInformatie"/>
  </office:meta>
</office:document-meta>
</file>