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verbouwen van de stal naar een wooneenheid, verbouwen van de deel, Blauwedijk 2 7722JR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9 augustus 2026</text:span>
          </text:p>
            <text:p text:style-name="common-al">
            <text:span text:style-name="nadrukvet">Locatie:</text:span> Blauwedijk 2 7722JR Dalfsen</text:p>
            <text:p text:style-name="common-al">
            <text:span text:style-name="nadrukvet">Zaakomschrijving:</text:span> het verbouwen van de stal naar een wooneenheid, verbouwen van de deel</text:p>
            <text:p text:style-name="common-al">
            <text:span text:style-name="nadrukvet">Zaaknummer:</text:span> Z2576801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Activiteit die betrekking heeft op een gemeentelijk monument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  <text:list-item text:style-override="id1-3-2-1-1-6-4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alfs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Z2576801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57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5768013</meta:user-defined>
    <meta:user-defined meta:name="DCTERMS.abstract">(monumentencommissie) het verbouwen van de stal naar een wooneenheid, verbouwen van de de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verbouwen van de stal naar een wooneenheid, verbouwen van de deel, Blauwedijk 2 7722JR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794</meta:user-defined>
    <meta:user-defined meta:name="OVERHEIDop.GmbID/DC.identifier">gmb-2026-395794</meta:user-defined>
    <meta:user-defined meta:name="OVERHEIDop.versieInformatie"/>
  </office:meta>
</office:document-meta>
</file>