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Geweigerde aanvraag omgevingsvergunning, maken van een uitweg, Banckspolder 1, 2134 ZK Hoofddorp, Datum verzonden: 19-08-2026, DSO-nummer: 2026080501075, Zaaknummer: 0394136849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verzend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57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684968</meta:user-defined>
    <meta:user-defined meta:name="DCTERMS.abstract">maken van een uitweg Banckspolder 1 Hoofddorp</meta:user-defined>
    <dc:language>nl</dc:language>
    <meta:user-defined meta:name="OVERHEIDop.locatietype/OVERHEIDop.gebiedsmarkering">Vlak</meta:user-defined>
    <meta:user-defined meta:name="DC.title">Gemeente Haarlemmermeer, Geweigerde aanvraag omgevingsvergunning, maken van een uitweg, Banckspolder 1, 2134 ZK Hoofddorp, Datum verzonden: 19-08-2026, DSO-nummer: 2026080501075, Zaaknummer: 039413684968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79</meta:user-defined>
    <meta:user-defined meta:name="OVERHEIDop.GmbID/DC.identifier">gmb-2026-395779</meta:user-defined>
    <meta:user-defined meta:name="OVERHEIDop.versieInformatie"/>
  </office:meta>
</office:document-meta>
</file>