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aanleggen van drainage, Agnietenstraat 1, 3512XA Utrecht, GU-Z2026-00441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gnietenstraat 1, 3512XA Utrecht</text:p>
            <text:p text:style-name="common-al">GU-Z2026-0044161</text:p>
            <text:p text:style-name="common-al">Toelichting: het aanleggen van drainage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30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577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44161</meta:user-defined>
    <meta:user-defined meta:name="DCTERMS.abstract">Toelichting: het aanleggen van drainage</meta:user-defined>
    <dc:language>nl</dc:language>
    <meta:user-defined meta:name="OVERHEIDop.locatietype/OVERHEIDop.gebiedsmarkering">Vlak</meta:user-defined>
    <meta:user-defined meta:name="DC.title">Verleende Omgevingsvergunning, het aanleggen van drainage, Agnietenstraat 1, 3512XA Utrecht, GU-Z2026-0044161</meta:user-defined>
    <meta:user-defined meta:name="OVERHEIDop.datumEindeReactietermijn">2026-09-30</meta:user-defined>
    <meta:user-defined meta:name="OVERHEIDop.terinzageleggingBG">https://jeleefomgeving.nl/inzien/002220647/f6817e8c-7690-4699-9805-87ba43fca890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77</meta:user-defined>
    <meta:user-defined meta:name="OVERHEIDop.GmbID/DC.identifier">gmb-2026-395777</meta:user-defined>
    <meta:user-defined meta:name="OVERHEIDop.versieInformatie"/>
  </office:meta>
</office:document-meta>
</file>