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Tweede Tuindwarsstraat 14-1 1015R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kozijnen in de voorgevel van de eerste verdieping van het gebouw ten behoeve van de woonfunctie</text:p>
            <text:p text:style-name="common-al">Besluit: buiten behandeling gesteld</text:p>
            <text:p text:style-name="common-al">Besluit verzonden op: 14-08-2026</text:p>
            <text:p text:style-name="common-al">Zaakadres: Tweede Tuindwarsstraat 14-1 1015RZ Amsterdam</text:p>
            <text:p text:style-name="common-al">Zaaknummer: Z2026-020864</text:p>
            <text:p text:style-name="common-al">DSO-nummer: 202605110214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0864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77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864</meta:user-defined>
    <meta:user-defined meta:name="DCTERMS.abstract">vervangen van de kozijnen in de voorgevel van de eerste verdieping van het gebouw ten behoeve van de woonfun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Tweede Tuindwarsstraat 14-1 1015RZ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71</meta:user-defined>
    <meta:user-defined meta:name="OVERHEIDop.GmbID/DC.identifier">gmb-2026-395771</meta:user-defined>
    <meta:user-defined meta:name="OVERHEIDop.versieInformatie"/>
  </office:meta>
</office:document-meta>
</file>