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9-13-1-1">
      <style:table-column-properties/>
    </style:style>
    <style:style style:family="table-column" style:parent-style-name="colspec" style:name="id1-3-2-2-9-13-1-2">
      <style:table-column-properties/>
    </style: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onderwijs en woningbouwprojecten gemeente Aa en Hunze 2026</text:p>
      <text:section text:name="regeling_id1-3-2" text:style-name="regeling">
        <text:section text:name="aanhef_id1-3-2-1" text:style-name="aanhef">
          <text:section text:name="preambule_id1-3-2-1-1" text:style-name="preambule">
            <text:p text:style-name="al">Het college van burgemeester en wethouders van de gemeente Aa en Hunze;</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overwegende dat:</text:p>
            <text:list text:style-name="id1-3-2-1-1-4">
              <text:list-item text:style-override="id1-3-2-1-1-4-1">
                <text:number>•</text:number>
                <text:p text:style-name="al">de Systeemcode Elektriciteit 2026 gemeenten de bevoegdheid geeft om prioriteringsverzoeken en transportverzoeken in te dienen voor woningbouwprojecten;</text:p>
              </text:list-item>
              <text:list-item text:style-override="id1-3-2-1-1-4-2">
                <text:number>•</text:number>
                <text:p text:style-name="al">de gemeente bij de uitoefening van deze privaatrechtelijke bevoegdheid gehouden is aan de algemene beginselen van behoorlijk bestuur, waaronder het gelijkheidsbeginsel, het zorgvuldigheidsbeginsel en het motiveringsbeginsel;</text:p>
              </text:list-item>
              <text:list-item text:style-override="id1-3-2-1-1-4-3">
                <text:number>•</text:number>
                <text:p text:style-name="al">de gemeente geen transportcapaciteit toekent, maar uitsluitend verzoeken indient bij de netbeheerder, die zelfstandig beslist over prioriteit en toewijzing;</text:p>
              </text:list-item>
              <text:list-item text:style-override="id1-3-2-1-1-4-4">
                <text:number>•</text:number>
                <text:p text:style-name="al">het noodzakelijk is om een transparante, objectieve en niet discriminatoire procedure vast te stellen voor de rangschikking van projecten wanneer sprake is van schaarste;</text:p>
              </text:list-item>
            </text:list>
            <text:p text:style-name="al">besluit vast te stellen de volgende beleidsregels:</text:p>
            <text:p text:style-name="al"/>
            <text:p text:style-name="al">
            <text:span text:style-name="nadrukvet">Beleidsregels aanvraag prioriteit transportcapaciteit onderwijs en woningbouwprojecten gemeente Aa en Hunze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etaalbare koopwoning: een koopwoning met een maximale vrij op naam prijs tot €420.000,- (peildatum 1 januari 2026). Dit wordt jaarlijks geïndexeerd. Dit is inclusief de grondkosten.</text:p>
              </text:list-item>
              <text:list-item text:style-override="id1-3-2-2-1-3-3">
                <text:number>-</text:number>
                <text:p text:style-name="al">BOPA: buitenplanse omgevingsplanactiviteit als bedoeld in de bijlage bij artikel 1.1 van de Omgevingswet, zijnde een activiteit, inhoudende: </text:p>
                <text:list text:style-name="id1-3-2-2-1-3-3-3">
                  <text:list-item text:style-override="id1-3-2-2-1-3-3-3-1">
                    <text:number>a.</text:number>
                    <text:p text:style-name="al">een activiteit waarvoor in het omgevingsplan is bepaald dat het verboden is deze zonder omgevingsvergunning te verrichten en die in strijd is met het omgevingsplan, of </text:p>
                  </text:list-item>
                  <text:list-item text:style-override="id1-3-2-2-1-3-3-3-2">
                    <text:number>b.</text:number>
                    <text:p text:style-name="al">een andere activiteit die in strijd is met het omgevingsplan;</text:p>
                  </text:list-item>
                </text:list>
              </text:list-item>
              <text:list-item text:style-override="id1-3-2-2-1-3-4">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college: college van burgemeester en wethouders van de gemeente Aa en Hunze;</text:p>
              </text:list-item>
              <text:list-item text:style-override="id1-3-2-2-1-3-6">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7">
                <text:number>-</text:number>
                <text:p text:style-name="al">flexwoning: een bouwwerk ten behoeve van huisvesting van personen, dat geschikt is voor verplaatsing en gebruik op een volgende locatie.</text:p>
              </text:list-item>
              <text:list-item text:style-override="id1-3-2-2-1-3-8">
                <text:number>-</text:number>
                <text:p text:style-name="al">geclusterde woning: Een woning die deel uitmaakt van een complex of groep van woningen speciaal bestemd voor ouderen. Hiertoe behoren o.a. woon-zorgcomplexen, aanleunwoningen en serviceflats. Nabijheid van 24 uurs aanwezige zorg is geen voorwaarde vanwege de mogelijke andere leveringsvormen van zorg. De woningen zullen conform het Rijksbeleid allemaal moeten worden gerealiseerd in een complex met een gemeenschappelijke ontmoetingsruimte.</text:p>
              </text:list-item>
              <text:list-item text:style-override="id1-3-2-2-1-3-9">
                <text:number>-</text:number>
                <text:p text:style-name="al">levensloopbestendige woning: een woning die geschikt is, of eenvoudig geschikt te maken is, voor bewoning tot op hoge leeftijd, ook wanneer sprake is van fysieke beperkingen of chronische ziekte;</text:p>
              </text:list-item>
              <text:list-item text:style-override="id1-3-2-2-1-3-10">
                <text:number>-</text:number>
                <text:p text:style-name="al">middenhuurwoning: een woning met een huurprijs vanaf de liberalisatiegrens tot de huurprijs behorende bij het puntenaantal van 186 zoals vastgesteld in de geldende Uitvoeringsregeling huurprijzen woonruimte. Hierbij wordt de Uitvoeringswet huurprijzen woonruimte aangehouden. De huurprijs wordt bepaald op basis van het aantal punten in het woningwaarderingsstelsel (aantal punten tussen 144 en maximaal 186);</text:p>
              </text:list-item>
              <text:list-item text:style-override="id1-3-2-2-1-3-11">
                <text:number>-</text:number>
                <text:p text:style-name="al">netbeheerder: distributiesysteembeheerder als bedoeld in artikel 1.1 van de Energiewet die het distributiesysteem voor elektriciteit beheert in het congestiegebied;</text:p>
              </text:list-item>
              <text:list-item text:style-override="id1-3-2-2-1-3-12">
                <text:number>-</text:number>
                <text:p text:style-name="al">nultreden woning: een woning waarbij je niet hoeft trap te lopen, zowel binnen het huis als om naar binnen te komen. In nultredenwoning zijn de woonkamer, keuken, badkamer, toilet en tenminste één slaapkamer gelijkvloers. Bij voorkeur worden deze volgens BAT 2 ontwikkeld. </text:p>
              </text:list-item>
              <text:list-item text:style-override="id1-3-2-2-1-3-13">
                <text:number>-</text:number>
                <text:p text:style-name="al">onderwijsproject: een project voor primair onderwijs, speciaal onderwijs, voortgezet onderwijs of middelbaar beroepsonderwijs als bedoeld in tabel 3 van bijlage 3 van de Systeemcode elektriciteit 2026, waarvoor de gevraagde transportcapaciteit noodzakelijk is voor de uitvoering van de wettelijke onderwijstaak;</text:p>
              </text:list-item>
              <text:list-item text:style-override="id1-3-2-2-1-3-14">
                <text:number>-</text:number>
                <text:p text:style-name="al">project: realisatie van een basisbehoefte als bedoeld in tabel 3 van bijlage 3 van de Systeemcode Elektriciteit 2026, zijnde:</text:p>
                <text:list text:style-name="id1-3-2-2-1-3-14-3">
                  <text:list-item text:style-override="id1-3-2-2-1-3-14-3-1">
                    <text:number>a.</text:number>
                    <text:p text:style-name="al">
                    <text:span text:style-name="nadrukcur">woonbehoefte</text:span>, waaronder zowel algemene woonbehoefte als collectieve woonvormen; en</text:p>
                  </text:list-item>
                  <text:list-item text:style-override="id1-3-2-2-1-3-14-3-2">
                    <text:number>b.</text:number>
                    <text:p text:style-name="al">
                    <text:span text:style-name="nadrukcur">onderwijsvoorzieningen</text:span>, zijnde primair onderwijs, speciaal onderwijs of voortgezet onderwijs waarvoor de gevraagde transportcapaciteit aantoonbaar noodzakelijk is voor de uitvoering van de wettelijke onderwijstaak.</text:p>
                  </text:list-item>
                </text:list>
              </text:list-item>
              <text:list-item text:style-override="id1-3-2-2-1-3-15">
                <text:number>-</text:number>
                <text:p text:style-name="al">projectlocatie: locatie waar het project zal worden ontwikkeld; </text:p>
              </text:list-item>
              <text:list-item text:style-override="id1-3-2-2-1-3-16">
                <text:number>-</text:number>
                <text:p text:style-name="al">projectontwikkelaar: een rechtspersoon, stichting, vereniging of natuurlijke persoon die een project realiseert of initieert; </text:p>
              </text:list-item>
              <text:list-item text:style-override="id1-3-2-2-1-3-17">
                <text:number>-</text:number>
                <text:p text:style-name="al">prioriteringsverzoek: verzoek om prioriteit bij de toewijzing van transportcapaciteit als bedoeld in artikel 7.21 van de Systeemcode Elektriciteit 2026;</text:p>
              </text:list-item>
              <text:list-item text:style-override="id1-3-2-2-1-3-18">
                <text:number>-</text:number>
                <text:p text:style-name="al">projectdossier: geheel van documenten ter onderbouwing van een prioriteringsverzoek en transportverzoek;</text:p>
              </text:list-item>
              <text:list-item text:style-override="id1-3-2-2-1-3-19">
                <text:number>-</text:number>
                <text:p text:style-name="al">sociale huurwoning: een woning met een huurprijs tot de liberalisatiegrens zoals deze jaarlijks door de minister wordt vastgesteld;</text:p>
              </text:list-item>
              <text:list-item text:style-override="id1-3-2-2-1-3-20">
                <text:number>-</text:number>
                <text:p text:style-name="al">start bouw: het starten van bouwwerkzaamheden, met inbegrip van ontgravingswerkzaam-heden, onderbouwd met contractstukken, opdrachtverstrekking of uitvoeringsplannen;</text:p>
              </text:list-item>
              <text:list-item text:style-override="id1-3-2-2-1-3-21">
                <text:number>-</text:number>
                <text:p text:style-name="al">transportcapaciteit: capaciteit voor het transport van elektriciteit op het distributienet;</text:p>
              </text:list-item>
              <text:list-item text:style-override="id1-3-2-2-1-3-22">
                <text:number>-</text:number>
                <text:p text:style-name="al">transportverzoek: verzoek tot het verzorgen van transport van elektriciteit als bedoeld in artikel 3.46, eerste lid, van de Energiewet;</text:p>
              </text:list-item>
              <text:list-item text:style-override="id1-3-2-2-1-3-23">
                <text:number>-</text:number>
                <text:p text:style-name="al">prioriteitenlijst: de door de gemeente vastgestelde rangordelijst van onderwijs- e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prioriteitenlijst. Het gaat daarbij zowel om projecten van projectontwikkelaars als om projecten die de gemeente zelf realiseert of initieert.</text:p>
              </text:list-item>
              <text:list-item text:style-override="id1-3-2-2-2-3">
                <text:number>2.</text:number>
                <text:p text:style-name="al">Deze beleidsregels worden toegepast indien sprake is van een situatie waarin niet alle prioriteringswaardige projecten gelijktijdig kunnen worden ingediend of gerealiseerd. Indien daarvan geen sprake is, worden alle volledige en prioriteitswaardige projecten voorgedragen zonder rangschikking.</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projecten in congestiegebieden, in uitvoering van de gemeentelijke zorgplicht voor voldoende woongelegenheid en onderwijshuisvesting, die de grondslag vormt voor de opname van woonbehoefte en onderwijsvoorzieningen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prioriteitenlijst, in overeenstemming met artikel 3:14 BW en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
          </text:section>
          <text:section text:name="artikel_id1-3-2-2-5" text:style-name="artikel">
            <text:p text:style-name="artikel_kop_titel"><text:span text:style-name="artikel_kop_label">Artikel</text:span> <text:span text:style-name="artikel_kop_nr">5.</text:span> Procedure verzoek opname prioriteitenlijst</text:p>
            <text:list text:style-name="id1-3-2-2-5-2">
              <text:list-item text:style-override="id1-3-2-2-5-2">
                <text:number>1.</text:number>
                <text:p text:style-name="al">De periode voor het indienen van een verzoek tot plaatsing van een project op de prioriteitenlijst vangt aan op de dag van publicatie van deze beleidsregels in het gemeenteblad.</text:p>
              </text:list-item>
              <text:list-item text:style-override="id1-3-2-2-5-3">
                <text:number>2.</text:number>
                <text:p text:style-name="al">Het in het eerste lid bedoelde verzoek kan worden ingediend tot en met donderdag 3 september 2026.</text:p>
              </text:list-item>
              <text:list-item text:style-override="id1-3-2-2-5-4">
                <text:number>3.</text:number>
                <text:p text:style-name="al">Opname van een project op de prioriteiten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prioriteitenlijst op verzoek projectontwikkelaar</text:p>
            <text:list text:style-name="id1-3-2-2-6-2">
              <text:list-item text:style-override="id1-3-2-2-6-2">
                <text:number>1.</text:number>
                <text:p text:style-name="al">De projectontwikkelaar zorgt voor een volledig projectdossier van een project bij een verzoek tot opname op de prioriteiten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uiterlijk 4 september en daarna heeft de projectontwikkelaar nog 4 werkdagen om het dossier nog aan te vullen.</text:p>
              </text:list-item>
              <text:list-item text:style-override="id1-3-2-2-6-5">
                <text:number>4.</text:number>
                <text:p text:style-name="al">Toewijzing op de prioriteitenlijst is project en projectlocatie gebonden. Een verkregen toewijzing wordt niet overgeheveld naar een ander project of andere projectlocatie. Daarvoor moet een nieuw verzoek worden ingediend.</text:p>
              </text:list-item>
              <text:list-item text:style-override="id1-3-2-2-6-6">
                <text:number>5.</text:number>
                <text:p text:style-name="al">Door indiening van een verzoek verklaart de projectontwikkelaar dat alle verstrekte gegevens, documenten en verklaringen volledig, juist en actueel zijn.</text:p>
              </text:list-item>
              <text:list-item text:style-override="id1-3-2-2-6-7">
                <text:number>6.</text:number>
                <text:p text:style-name="al">De projectontwikkelaar blijft verantwoordelijk voor de juistheid en volledigheid van de verstrekte informatie en vrijwaart de gemeente voor aanspraken van derden en schade die voortvloeit uit onjuiste, onvolledige of misleidende informatie.</text:p>
              </text:list-item>
            </text:list>
          </text:section>
          <text:section text:name="artikel_id1-3-2-2-7" text:style-name="artikel">
            <text:p text:style-name="artikel_kop_titel"><text:span text:style-name="artikel_kop_label">Artikel</text:span> <text:span text:style-name="artikel_kop_nr">7.</text:span> Opname op de prioriteitenlijst van eigen projecten</text:p>
            <text:list text:style-name="id1-3-2-2-7-2">
              <text:list-item text:style-override="id1-3-2-2-7-2">
                <text:number>1.</text:number>
                <text:p text:style-name="al">De gemeente zorgt voor een volledig projectdossier van een project dat zij initieert of realiseert voor opname op de prioriteitenlijst.</text:p>
              </text:list-item>
              <text:list-item text:style-override="id1-3-2-2-7-3">
                <text:number>2.</text:number>
                <text:p text:style-name="al">Toewijzing op de prioriteiten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projecten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projecten te realiseren; en</text:p>
              </text:list-item>
              <text:list-item text:style-override="id1-3-2-2-8-3-8">
                <text:number>h.</text:number>
                <text:p text:style-name="al">als sprake is van collectieve voorzieningen, een deugdelijke motivering waaruit blijkt dat deze voorzieningen nodig zijn voor het project.</text:p>
              </text:list-item>
            </text:list>
          </text:section>
          <text:section text:name="artikel_id1-3-2-2-9" text:style-name="artikel">
            <text:p text:style-name="artikel_kop_titel"><text:span text:style-name="artikel_kop_label">Artikel</text:span> <text:span text:style-name="artikel_kop_nr">9.</text:span> Rangordebepaling prioriteitenlijst</text:p>
            <text:p text:style-name="al">Het college bepaalt de rangorde op de prioriteitenlijst stapsgewijs op basis van de volgende stappen en legt de uitkomst daarvan schriftelijk vast. Elke volgende stap is uitsluitend van toepassing wanneer de voorgaande stap geen onderscheid oplevert. </text:p>
            <text:p text:style-name="al"/>
            <text:p text:style-name="al">
            <text:span text:style-name="nadrukondlijn">Stap 1: onderwijsprojecten en wissellocaties nieuw- en verbouw onderwijshuisvesting</text:span>
          </text:p>
            <text:p text:style-name="al">Als eerste stap vindt een rangschikking plaats voor de wissellocatie nieuw- en verbouw onderwijshuisvesting en voor de onderwijsprojecten, waarbij voor de onderwijsprojecten het navolgende geldt: </text:p>
            <text:list text:style-name="id1-3-2-2-9-6">
              <text:list-item text:style-override="id1-3-2-2-9-6-1">
                <text:number>a.</text:number>
                <text:p text:style-name="al">het onderwijsproject is opgenomen in het geldende Integraal Huisvestingsplan Onderwijs (IHP) van de gemeente Aa en Hunze; of </text:p>
              </text:list-item>
              <text:list-item text:style-override="id1-3-2-2-9-6-2">
                <text:number>b.</text:number>
                <text:p text:style-name="al">uit het omgevingsplan blijkt dat op de betreffende locatie in de onderwijsfunctie is voorzien; </text:p>
              </text:list-item>
              <text:list-item text:style-override="id1-3-2-2-9-6-3">
                <text:number>c.</text:number>
                <text:p text:style-name="al">en de gevraagde transportcapaciteit nodig is ten behoeve van de onderwijshuisvesting. </text:p>
              </text:list-item>
            </text:list>
            <text:p text:style-name="al">
            <text:span text:style-name="nadrukondlijn">Stap 2: start bouw</text:span>
          </text:p>
            <text:p text:style-name="al">Als tweede stap vindt een rangschikking plaats op basis van de maand en jaar van start bouw, waarbij een project hoger wordt gerangschikt als de bouw eerder start. Hierbij moet de maand van start bouw voldoende concreet zijn onderbouwd.</text:p>
            <text:p text:style-name="al"/>
            <text:p text:style-name="al">
            <text:span text:style-name="nadrukondlijn">Stap 3: projectrijpheid</text:span>
          </text:p>
            <text:p text:style-name="al">Na de rangschikking van stap 1 en 2 stelt de gemeente de projectrijpheid van het project vast op basis van de beschikbare documenten in een onderrangorde van één tot en met zes:</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entry" table:number-rows-spanned="1" table:number-columns-spanned="1">
                    <text:p text:style-name="table_al">Rangorde:</text:p>
                  </table:table-cell>
                  <table:table-cell table:style-name="entry" table:number-rows-spanned="1" table:number-columns-spanned="1">
                    <text:p text:style-name="table_al">Beschikbare documenten:</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die voldoen aan tabel 4 van de Systeemcode en door de netbeheerder worden geaccepteerd, waardoor een project in aanmerking komt voor prioritering.</text:p>
                  </table:table-cell>
                </table:table-row>
              </table:table>
              <text:p text:style-name="table_bottom"/>
            </text:section>
            <text:p text:style-name="al"/>
            <text:p text:style-name="al">
            <text:span text:style-name="nadrukondlijn">Stap 4: maatschappelijk belang</text:span>
          </text:p>
            <text:p text:style-name="al">Binnen de op basis van de stappen 1, 2en 3 gemaakte onderverdeling vindt een onderverdeling plaats op basis van het maatschappelijk belang en de netimpact van het project, waarbij een project hoger wordt gerangschikt als het voldoet aan één of meer van de volgende eisen:</text:p>
            <text:list text:style-name="id1-3-2-2-9-17">
              <text:list-item text:style-override="id1-3-2-2-9-17-1">
                <text:number>a.</text:number>
                <text:p text:style-name="al">het aandeel sociale huur woningen bedraagt meer dan 30%;</text:p>
              </text:list-item>
              <text:list-item text:style-override="id1-3-2-2-9-17-2">
                <text:number>b.</text:number>
                <text:p text:style-name="al">Het aandeel betaalbare koop of midden huurwoningen bedraagt meer dan 66%; </text:p>
              </text:list-item>
              <text:list-item text:style-override="id1-3-2-2-9-17-3">
                <text:number>c.</text:number>
                <text:p text:style-name="al">het voorziet in levensloopbestendige, nultreden, geclusterde en zorggeschikte woningen en/of flexwoningen; </text:p>
              </text:list-item>
            </text:list>
            <text:p text:style-name="al">
            <text:span text:style-name="nadrukondlijn">Stap 5: datum oplevering</text:span>
          </text:p>
            <text:p text:style-name="al">Binnen de op basis van de stappen 1 tot en met 4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prioriteiten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digitaal)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prioriteitenlijst transparant en toetsbaar door per project de toepassing van de stappen 1 tot en met 5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orlopige) prioriteitenlijst</text:p>
            <text:list text:style-name="id1-3-2-2-12-2">
              <text:list-item text:style-override="id1-3-2-2-12-2">
                <text:number>1.</text:number>
                <text:p text:style-name="al">De gemeente maakt een voorlopige prioriteitenlijst openbaar via de gemeentelijke website.</text:p>
              </text:list-item>
              <text:list-item text:style-override="id1-3-2-2-12-3">
                <text:number>2.</text:number>
                <text:p text:style-name="al">Op de gepubliceerde prioriteitenlijst staat per project vermeld: de projectnaam, de globale locatie, de projectcategorie en de positie op de lijst. Bij woningbouwprojecten wordt tevens het aantal woningen vermeld.</text:p>
              </text:list-item>
              <text:list-item text:style-override="id1-3-2-2-12-4">
                <text:number>3.</text:number>
                <text:p text:style-name="al">De definitieve lijst wordt gepubliceerd na heroverweging.</text:p>
              </text:list-item>
            </text:list>
          </text:section>
          <text:section text:name="artikel_id1-3-2-2-13" text:style-name="artikel">
            <text:p text:style-name="artikel_kop_titel"><text:span text:style-name="artikel_kop_label">Artikel</text:span> <text:span text:style-name="artikel_kop_nr">13.</text:span> Bedenkingen en heroverweging</text:p>
            <text:list text:style-name="id1-3-2-2-13-2">
              <text:list-item text:style-override="id1-3-2-2-13-2">
                <text:number>1.</text:number>
                <text:p text:style-name="al">Een projectontwikkelaar die bedenkingen heeft op zijn positie op de voorlopige prioriteitenlijst of tegen de afwijzing van zijn verzoek tot plaatsing op de voorlopige prioriteitenlijst kan binnen tien kalenderdagen na bekendmaking van deze voorlopige lijst een schriftelijk reactie indienen bij de gemeente.</text:p>
              </text:list-item>
              <text:list-item text:style-override="id1-3-2-2-13-3">
                <text:number>2.</text:number>
                <text:p text:style-name="al">Het college beoordeelt alle bedenkingen en kan de rangorde wijzigen.</text:p>
              </text:list-item>
              <text:list-item text:style-override="id1-3-2-2-13-4">
                <text:number>3.</text:number>
                <text:p text:style-name="al">Wijzigingen worden gemotiveerd vastgelegd.</text:p>
              </text:list-item>
              <text:list-item text:style-override="id1-3-2-2-13-5">
                <text:number>4.</text:number>
                <text:p text:style-name="al">De definitieve prioriteitenlijst wordt vastgelegd na heroverweging. </text:p>
              </text:list-item>
              <text:list-item text:style-override="id1-3-2-2-13-6">
                <text:number>5.</text:number>
                <text:p text:style-name="al">Na vaststelling van de definitieve lijst staat voor projectontwikkelaars de civielrechtelijke weg open.</text:p>
              </text:list-item>
            </text:list>
          </text:section>
          <text:section text:name="artikel_id1-3-2-2-14" text:style-name="artikel">
            <text:p text:style-name="artikel_kop_titel"><text:span text:style-name="artikel_kop_label">Artikel</text:span> <text:span text:style-name="artikel_kop_nr">14.</text:span> Wijziging of intrekking van de volgordepositie</text:p>
            <text:list text:style-name="id1-3-2-2-14-2">
              <text:list-item text:style-override="id1-3-2-2-14-2">
                <text:number>1.</text:number>
                <text:p text:style-name="al">De gemeente kan de positie van een project op de prioriteitenlijst wijzigen of intrekken als:</text:p>
                <text:list text:style-name="id1-3-2-2-14-2-3">
                  <text:list-item text:style-override="id1-3-2-2-14-2-3-1">
                    <text:number>a.</text:number>
                    <text:p text:style-name="al">Als de onder artikel 13 benoemde reactie leidt tot nieuwe inzichten </text:p>
                  </text:list-item>
                  <text:list-item text:style-override="id1-3-2-2-14-2-3-2">
                    <text:number>b.</text:number>
                    <text:p text:style-name="al">de projectontwikkelaar aantoonbaar onjuiste of onvolledige informatie heeft verstrekt;</text:p>
                  </text:list-item>
                  <text:list-item text:style-override="id1-3-2-2-14-2-3-3">
                    <text:number>c.</text:number>
                    <text:p text:style-name="al">het project naar het oordeel van de gemeente aantoonbaar niet meer voor realisatie in aanmerking komt;</text:p>
                  </text:list-item>
                  <text:list-item text:style-override="id1-3-2-2-14-2-3-4">
                    <text:number>d.</text:number>
                    <text:p text:style-name="al">de projectontwikkelaar het project heeft gewijzigd en dit een herbeoordeling vergt; </text:p>
                  </text:list-item>
                  <text:list-item text:style-override="id1-3-2-2-14-2-3-5">
                    <text:number>e.</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prioriteiten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prioriteiten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 en financiële waarborgen </text:p>
            <text:list text:style-name="id1-3-2-2-15-2">
              <text:list-item text:style-override="id1-3-2-2-15-2">
                <text:number>1.</text:number>
                <text:p text:style-name="al">De gemeente verzoekt de netbeheerder conform de positie op de definitieve volgordelijst het prioriteringsverzoek en het transportverzoek in behandeling te nemen. </text:p>
              </text:list-item>
              <text:list-item text:style-override="id1-3-2-2-15-3">
                <text:number>2.</text:number>
                <text:p text:style-name="al">Bij projecten waarvoor de gemeente niet zelf initiatiefnemer is, komen de kosten die voortvloeien uit het prioriteringsverzoek, het transportverzoek en eventuele daarmee samenhangende verplichtingen jegens de netbeheerder voor rekening van de initiatiefnemer. </text:p>
              </text:list-item>
              <text:list-item text:style-override="id1-3-2-2-15-4">
                <text:number>3.</text:number>
                <text:p text:style-name="al">De projectontwikkelaar verklaart bij indiening van zijn verzoek tot opname op de volgordelijst dat hij beschikt over voldoende financiële middelen dan wel financieringsmogelijkheden om de kosten en verplichtingen als bedoeld in het tweede lid te kunnen voldoen. </text:p>
              </text:list-item>
            </text:list>
          </text:section>
          <text:section text:name="artikel_id1-3-2-2-16" text:style-name="artikel">
            <text:p text:style-name="artikel_kop_titel"><text:span text:style-name="artikel_kop_label">Artikel</text:span> <text:span text:style-name="artikel_kop_nr">16.</text:span> Voorbehouden</text:p>
            <text:list text:style-name="id1-3-2-2-16-2">
              <text:list-item text:style-override="id1-3-2-2-16-2">
                <text:number>1.</text:number>
                <text:p text:style-name="al">De projectontwikkelaar accepteert dat hij aansprakelijk is voor de juistheid en volledigheid van alle aangeleverde gegevens en dat hij de gemeente vrijwaart voor alle gevolgen van onjuiste, onvolledige of misleidende informatie.</text:p>
              </text:list-item>
              <text:list-item text:style-override="id1-3-2-2-16-3">
                <text:number>2.</text:number>
                <text:p text:style-name="al">De netbeheerder beslist zelfstandig over de toekenning van prioriteit en transportcapaciteit. Een plaatsing op de prioriteitenlijst houdt geen garantie in dat de netbeheerder transportcapaciteit toekent.</text:p>
              </text:list-item>
              <text:list-item text:style-override="id1-3-2-2-16-4">
                <text:number>3.</text:number>
                <text:p text:style-name="al">Een plaatsing op de prioriteitenlijst betekent niet dat de gemeente instemt met het project of dat het project planologisch, juridisch of financieel uitvoerbaar is. Alle reguliere gemeentelijke procedures en toetsingen blijven volledig van toepassing, Een plaatsing op de prioriteitenlijst vormt uitsluitend een interne rangschikking voor het indienen van een prioriteringsverzoek bij de netbeheerder en kan door initiatiefnemers niet worden opgevat als een toezegging, instemming, beleidsmatige ondersteuning, financiële bijdrage of enige andere vorm van gemeentelijke medewerking.</text:p>
              </text:list-item>
            </text:list>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van publicatie.</text:p>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Beleidsregels aanvraag prioriteit transportcapaciteit onderwijs en woningbouwprojecten gemeente Aa en Hunze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Aa en Hunze tot vaststelling van de Beleidsregels aanvraag prioriteit transportcapaciteit woningbouwprojecten gemeente Aa en Hunze 2026 (Beleidsregels aanvraag prioriteit transportcapaciteit woningbouwprojecten gemeente Aa en Hunze 2026)</text:p>
          <text:p text:style-name="al">
          <text:span text:style-name="nadrukvet">Algemeen</text:span>
        </text:p>
          <text:p text:style-name="al"/>
          <text:p text:style-name="al">
          <text:span text:style-name="nadrukcur">Inleiding</text:span>
        </text:p>
          <text:p text:style-name="al">Met deze beleidsregels geeft de gemeente Aa en Hunze invulling aan de wijze waarop zij omgaat met haar op grond van de Systeemcode Elektriciteit 2026 en de Energiewet bestaande bevoegdheid om prioriteringsverzoeken en transportcapaciteitsverzoeken in te dienen voor de functies onderwijs en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onderwijs en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eigen keuzes gemaakt, die beter aansluiten bij de situatie van de gemeente Aa en Hunze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Prioriteitenlijst</text:span>
        </text:p>
          <text:p text:style-name="al">De definitie hier van 'prioriteitenlijst' sluit aan bij de definitie van ‘volgordelijst’ gebruikt in het VNG-model voor deze beleidsregels en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prioriteitenlijst, waarop projecten geplaatst worden met het oog op het indienen van een transportverzoek en prioriteringsverzoek bij de netbeheerder. De regels hebben daarmee ook betrekking op de keuze om projecten niet op de prioriteiten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prioriteiten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ten opzichte van projecten van projectontwikkelaars.</text:p>
          <text:p text:style-name="al"/>
          <text:p text:style-name="al">
          <text:span text:style-name="nadrukvet">Artikel 5. Procedure verzoek opname prioriteiten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prioriteiten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prioriteiten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8);</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8);</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4;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De gemeente bevestigt ontvangst van het dossier binnen twee werkdagen. Dit sluit aan bij de systematiek van de Wet modernisering elektronisch bestuurlijk verkeer.</text:p>
          <text:p text:style-name="al"/>
          <text:p text:style-name="al">Indien een vóór het einde van de aanvraagperiode ingediend verzoek onvolledig is, wordt de projectontwikkelaar daarvan schriftelijk in kennis gesteld. De projectontwikkelaar krijgt vervolgens overeenkomstig artikel 6, derde lid, vier werkdagen de gelegenheid het reeds ingediende dossier aan te vullen. Deze herstelmogelijkheid kan uitsluitend worden gebruikt voor het completeren van het tijdig ingediende verzoek en niet voor het indienen van een nieuw project.</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prioriteitenlijst</text:span>
        </text:p>
          <text:p text:style-name="al">De prioriteringscriteria vormen de kern van deze beleidsregels. Zij bepalen de volgorde op de prioriteitenlijst en dienen objectief, toetsbaar en redelijk te zijn. Dit zijn de drie eisen die de Didam-jurisprudentie stelt aan selectiecriteria. </text:p>
          <text:p text:style-name="al"/>
          <text:p text:style-name="al">Artikel 9 werkt de prioritering uit in vijf achtereenvolgende stappen. Elke volgende stap is uitsluitend van toepassing wanneer de voorgaande stap geen onderscheid oplevert.</text:p>
          <text:p text:style-name="al"/>
          <text:p text:style-name="al">
          <text:span text:style-name="nadrukcur">Stap 1 – onderwijsprojecten en wissellocatie nieuw- en verbouw onderwijshuisvesting </text:span>
        </text:p>
          <text:p text:style-name="al">De gemeente kent aan voorzieningen in de onderwijshuisvesting een hogere prioriteit toe vanwege het grote maatschappelijke belang van goed toegankelijke en beschikbare onderwijsvoorzieningen. Daarbij is van belang dat de gemeente op grond van de onderwijswetgeving verantwoordelijk is voor de huisvesting van het primair en voortgezet onderwijs. Vertraging in de realisatie, uitbreiding of vervanging van onderwijsvoorzieningen kan directe gevolgen hebben voor de beschikbaarheid en continuïteit van onderwijs binnen de gemeente en kan leiden tot noodoplossingen met maatschappelijke en financiële gevolgen. Daarnaast hangen woningbouwontwikkelingen en de behoefte aan onderwijsvoorzieningen vaak met elkaar samen, waardoor tijdige realisatie van onderwijshuisvesting mede van belang is voor de leefbaarheid, bereikbaarheid en ontwikkeling van de gemeentelijke kernen. Om die redenen worden voorzieningen in de onderwijshuisvesting binnen de rangschikking voorafgaand aan woningbouwprojecten beoordeeld.</text:p>
          <text:p text:style-name="al"/>
          <text:p text:style-name="al">
          <text:span text:style-name="nadrukcur">Stap 2 – Start bouw</text:span>
        </text:p>
          <text:p text:style-name="al">Projecten met een eerder geplande maand van start bouw staan hoger op de prioriteiten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3 -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text:p>
          <text:p text:style-name="al"/>
          <text:p text:style-name="al">Een anterieure overeenkomst, koopovereenkomst of exploitatieovereenkomst die voor 1 juli 2026 is gesloten, verleent geen automatisch recht op transportcapaciteit en levert evenmin een bevoorrechte positie op de prioriteiten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4 – Maatschappelijk belang</text:span>
        </text:p>
          <text:p text:style-name="al">De gemeente acht het van belang om het maatschappelijk belang van een project een rol te geven bij de verdere rangschikking van gelijkwaardige aanvragen, nadat stap 1, stap 2 en stap 3 geen onderscheid hebben opgeleverd. </text:p>
          <text:p text:style-name="al"/>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prioriteitenlijst</text:span>
        </text:p>
          <text:p text:style-name="al">Loting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denkingen te voorkomen.</text:p>
          <text:p text:style-name="al"/>
          <text:p text:style-name="al">De trekking wordt uitgevoerd worden door een notaris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digitaal) bij te wonen.</text:p>
          <text:p text:style-name="al"/>
          <text:p text:style-name="al">
          <text:span text:style-name="nadrukvet">Artikel 12. Bekendmaking prioriteitenlijst</text:span>
        </text:p>
          <text:p text:style-name="al">De publicatietermijn van twee weken vóór de datum van indiening door de gemeente is afgestemd op de bedenkingentermijn van artikel 13. Aanvragers hebben tien kalenderdagen na bekendmaking van de prioriteitenlijst om bedenkingen kenbaar te maken. De resterende dagen binnen de twee-wekentermijn bieden de gemeente de benodigde verwerkingstijd om eventuele correcties naar aanleiding van bedenkingen door te voeren en de definitieve prioriteitenlijst in te dienen.</text:p>
          <text:p text:style-name="al"/>
          <text:p text:style-name="al">
          <text:span text:style-name="nadrukvet">Artikel 13. Bedenkingen en heroverwegingen</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heroverwegingsprocedure te creëren.</text:p>
          <text:p text:style-name="al"/>
          <text:p text:style-name="al">De behandel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denkingen aan te dragen, zonder dat de procedure onnodig lang blokkerende werking heeft op de indiening bij de netbeheerder. Artikel 15, eerste lid, verankert die standstill. </text:p>
          <text:p text:style-name="al"/>
          <text:p text:style-name="al">
          <text:span text:style-name="nadrukondlijn">Termijn voor bedenkingen en heroverweging</text:span>
        </text:p>
          <text:p text:style-name="al">De termijn van tien kalenderdagen is bedoeld om projectontwikkelaars een reële mogelijkheid te bieden om bedenkingen tegen hun positie op de voorlopige prioriteitenlijst of tegen de afwijzing van hun verzoek kenbaar te maken, terwijl tegelijkertijd wordt geborgd dat de gemeente de definitieve prioriteitenlijst tijdig kan vaststellen en de daarop gebaseerde verzoeken tijdig bij de netbeheerder kan indienen.</text:p>
          <text:p text:style-name="al">Bij het indienen van een verzoek tot opname op de prioriteitenlijst stemt de projectontwikkelaar er uitdrukkelijk mee in dat bedenkingen binnen tien kalenderdagen na bekendmaking van de voorlopige prioriteitenlijst bij de gemeente moeten zijn ingediend. Na het verstrijken van deze termijn worden geen nieuwe bedenkingen tegen de voorlopige rangschikking of afwijzing meer in behandeling genomen. Het college beoordeelt de tijdig ingediende bedenkingen en heroverweegt naar aanleiding daarvan, voor zover daartoe aanleiding bestaat, de rangschikking. Vervolgens stelt het college de definitieve prioriteitenlijst vast.</text:p>
          <text:p text:style-name="al">Deze termijn betreft uitsluitend de in deze beleidsregels opgenomen gemeentelijke procedure voor bedenkingen en heroverweging. Deze procedure is geen bezwaarprocedure in de zin van de Algemene wet bestuursrecht. De termijn van tien kalenderdagen strekt er evenmin toe de toegang tot de civiele rechter uit te sluiten. Na vaststelling van de definitieve prioriteitenlijst staat voor projectontwikkelaars de civielrechtelijke weg open. De gemeente kan na afronding van de procedure en vaststelling van de definitieve prioriteitenlijst overgaan tot indiening van de prioriterings- en transportverzoeken bij de netbeheerder.</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prioriteitenlijst, zoals bijvoorbeeld het moment van start bouw.</text:p>
          <text:p text:style-name="al"/>
          <text:p text:style-name="al">Over de wijziging in rangorde wordt transparant gecommuniceerd. Uiteraard kan wijziging alleen plaatsvinden voor zolang de prioriteiten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prioriteiten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denkingen kenbaar te maken tegen de prioriteitenlijst. Daarmee kunnen eventuele omissies worden hersteld, voordat er vervelende consequenties ontstaan. De gemeente volgt bij het indienen van de verzoeken de vastgestelde prioriteiten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moet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957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a en Hunze</meta:user-defined>
    <meta:user-defined meta:name="OVERHEID.Informatietype/DC.type">officiële publicatie</meta:user-defined>
    <meta:user-defined meta:name="OVERHEIDop.Rubriek/DC.type">beleidsregel</meta:user-defined>
    <meta:user-defined meta:name="OVERHEID.Gemeente/DCTERMS.publisher">Aa en Hunze</meta:user-defined>
    <meta:user-defined meta:name="OVERHEID.Gemeente/OVERHEID.authority">Aa en Hunze</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onderwijs en woningbouwprojecten gemeente Aa en Hunze 2026</meta:user-defined>
    <dc:language>nl</dc:language>
    <meta:user-defined meta:name="OVERHEIDop.locatietype/OVERHEIDop.gebiedsmarkering">Gemeente</meta:user-defined>
    <meta:user-defined meta:name="DC.title">Beleidsregels aanvraag prioriteit transportcapaciteit onderwijs en woningbouwprojecten gemeente Aa en Hunze 2026</meta:user-defined>
    <meta:user-defined meta:name="DCTERMS.W3CDTF/DCTERMS.available">2026-08-21</meta:user-defined>
    <meta:user-defined meta:name="DCTERMS.W3CDTF/OVERHEIDop.jaargang">2026</meta:user-defined>
    <meta:user-defined meta:name="OVERHEIDop.publicationIssue">395766</meta:user-defined>
    <meta:user-defined meta:name="OVERHEIDop.betreftRegeling">CVDR765686_1</meta:user-defined>
    <meta:user-defined meta:name="xs:date/OVERHEIDop.startdatum">2026-08-21</meta:user-defined>
    <meta:user-defined meta:name="OVERHEIDop.GmbID/DC.identifier">gmb-2026-395766</meta:user-defined>
    <meta:user-defined meta:name="OVERHEIDop.versieInformatie"/>
  </office:meta>
</office:document-meta>
</file>