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Perceel I 845 (BIERUM) naast Fraeilemaweg 5 Lo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msdelta een aanvraag ontvangen voor het bouwen van een woning met schuur op de locatie Perceel I 845 (BIERUM) naast Fraeilemaweg 5 Losdorp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57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172</meta:user-defined>
    <meta:user-defined meta:name="DCTERMS.abstract">18 augustus 2026 voor het bouwen van een woning met schuur op de locatie Perceel I 845 (BIERUM) naast Fraeilemaweg 5 Losdorp.</meta:user-defined>
    <dc:language>nl</dc:language>
    <meta:user-defined meta:name="OVERHEIDop.locatietype/OVERHEIDop.gebiedsmarkering">Vlak</meta:user-defined>
    <meta:user-defined meta:name="DC.title">Kennisgeving ontvangst aanvraag omgevingsvergunning Perceel I 845 (BIERUM) naast Fraeilemaweg 5 Losdorp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765</meta:user-defined>
    <meta:user-defined meta:name="OVERHEIDop.GmbID/DC.identifier">gmb-2026-395765</meta:user-defined>
    <meta:user-defined meta:name="OVERHEIDop.versieInformatie"/>
  </office:meta>
</office:document-meta>
</file>