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hijskraan op 14 september 2026, van Egmondestraat 29, 2274 CS Voorburg - kenmerk 000024494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hijskraan op 14 september 2026 van 07:00 uur tot en met 16:00 uur. 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8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576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9415</meta:user-defined>
    <dc:language>nl</dc:language>
    <meta:user-defined meta:name="OVERHEIDop.locatietype/OVERHEIDop.gebiedsmarkering">Punt</meta:user-defined>
    <meta:user-defined meta:name="DC.title">Aanvraag vergunning voor het plaatsen van een hijskraan op 14 september 2026, van Egmondestraat 29, 2274 CS Voorburg - kenmerk 0000244941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63</meta:user-defined>
    <meta:user-defined meta:name="OVERHEIDop.GmbID/DC.identifier">gmb-2026-395763</meta:user-defined>
    <meta:user-defined meta:name="OVERHEIDop.versieInformatie"/>
  </office:meta>
</office:document-meta>
</file>