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aanbouwen aan de zijkant van de woning ter vergroting van de woonkamer, Schoffelstraat 45, 1825 MB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Schoffelstraat 45, 1825 MB Alkmaar<text:span text:style-name="nadrukvet">; </text:span>het aanbouwen aan de zijkant van de woning ter vergroting van de woonkamer</text:p>
            <text:p text:style-name="common-al">
            
          </text:p>
            <text:p text:style-name="common-al">Verzenddatum:  19-08-2026 </text:p>
            <text:p text:style-name="common-al">Zaaknummer: 00001396331</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9576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6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6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96331</meta:user-defined>
    <dc:language>nl</dc:language>
    <meta:user-defined meta:name="OVERHEIDop.locatietype/OVERHEIDop.gebiedsmarkering">Punt</meta:user-defined>
    <meta:user-defined meta:name="DC.title">Omgevingsvergunning regulier Verleend: het aanbouwen aan de zijkant van de woning ter vergroting van de woonkamer, Schoffelstraat 45, 1825 MB Alkmaar</meta:user-defined>
    <meta:user-defined meta:name="DCTERMS.W3CDTF/DCTERMS.available">2026-08-21</meta:user-defined>
    <meta:user-defined meta:name="DCTERMS.W3CDTF/OVERHEIDop.jaargang">2026</meta:user-defined>
    <meta:user-defined meta:name="OVERHEIDop.publicationIssue">395761</meta:user-defined>
    <meta:user-defined meta:name="OVERHEIDop.GmbID/DC.identifier">gmb-2026-395761</meta:user-defined>
    <meta:user-defined meta:name="OVERHEIDop.versieInformatie"/>
  </office:meta>
</office:document-meta>
</file>